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9b7fc2d95f992628781e27cdf9faa7.png"/>
  <manifest:file-entry manifest:media-type="image/png" manifest:full-path="Pictures/6af5527a3f677b058b2a1ef0f8529f2f.png"/>
  <manifest:file-entry manifest:media-type="image/png" manifest:full-path="Pictures/2aa5e364ce21057d12c876005a26cd68.png"/>
  <manifest:file-entry manifest:media-type="image/png" manifest:full-path="Pictures/6b0cb92445349e29446aefddbb94a8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_bulletin:encoder"/><text:bookmark-start text:name="__RefHeading___service_bulletin_-_integrated_encoder_1"/><text:bookmark-start text:name="service_bulletin_-_integrated_encoder"/>Service Bulletin - Integrated Encoder<text:bookmark-end text:name="__RefHeading___service_bulletin_-_integrated_encoder_1"/><text:bookmark-end text:name="service_bulletin_-_integrated_encoder"/></text:h>
      <text:p text:style-name="Text_20_body">Change log:</text:p>
      <text:h text:style-name="Heading_20_2" text:outline-level="2"><text:bookmark-start text:name="__RefHeading___NoTitle_2"/><text:bookmark-start text:name="section"/>[2023:10]<text:bookmark-end text:name="__RefHeading___NoTitle_2"/><text:bookmark-end text:name="section"/></text:h>
      <text:p text:style-name="Text_20_body"><text:span text:style-name="Strong_20_Emphasis">PRODUCT INVOLVED: </text:span>GD, GDI and NL120Q/X series.</text:p>
      <text:p text:style-name="Text_20_body"><text:span text:style-name="Strong_20_Emphasis">STARTING FROM S/N: DA00014400</text:span></text:p>
      <text:p text:style-name="Text_20_body"><text:span text:style-name="Strong_20_Emphasis">ACTION:</text:span> Encoder SIN/COS Electronics changed.New signal conditioning, filtering and digital calibration.</text:p>
      <text:list text:style-name="List_20_1" text:continue-numbering="false">
        <text:list-item>
          <text:p text:style-name="List_20_1_Content_First"> Protection against wrong voltage application, voltage invertion and output protections.</text:p>
        </text:list-item>
        <text:list-item>
          <text:p text:style-name="List_20_1_Content"> Better signal quality, Offset cancellation and Peak to Peak variation reduction</text:p>
        </text:list-item>
        <text:list-item>
          <text:p text:style-name="List_20_1_Content_Last"> Digital Filtering</text:p>
        </text:list-item>
      </text:list>
      <text:p text:style-name="Text_20_body"><text:span text:style-name="Strong_20_Emphasis">WARNING:</text:span></text:p>
      <text:p text:style-name="Text_20_body">1) New phase angle must be calculated from the servo drive ! <text:line-break/>2) Possible deviation of the tuning parameters on the servo drive <text:line-break/>3) Possible needs to retuning the offset and gain if a calibration on the servo drive is present.</text:p>
      <text:h text:style-name="Heading_20_3" text:outline-level="3"><text:bookmark-start text:name="__RefHeading___improvements_3"/><text:bookmark-start text:name="improvements"/>IMPROVEMENTS:<text:bookmark-end text:name="__RefHeading___improvements_3"/><text:bookmark-end text:name="improvements"/></text:h>
      <text:h text:style-name="Heading_20_4" text:outline-level="4"><text:bookmark-start text:name="__RefHeading___previous_encoder_version_4"/><text:bookmark-start text:name="previous_encoder_version"/>PREVIOUS ENCODER VERSION:<text:bookmark-end text:name="__RefHeading___previous_encoder_version_4"/><text:bookmark-end text:name="previous_encoder_vers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0.398125cm" svg:height="10.715625cm"><draw:image xlink:href="Pictures/5a9b7fc2d95f992628781e27cdf9faa7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0.4775cm" svg:height="8.89cm"><draw:image xlink:href="Pictures/6af5527a3f677b058b2a1ef0f8529f2f.png" xlink:type="simple" xlink:show="embed" xlink:actuate="onLoad"/></draw:frame></text:p>
          </table:table-cell>
        </table:table-row>
      </table:table>
      <text:h text:style-name="Heading_20_4" text:outline-level="4"><text:bookmark-start text:name="__RefHeading___new_encoder_version_5"/><text:bookmark-start text:name="new_encoder_version"/>NEW ENCODER VERSION:<text:bookmark-end text:name="__RefHeading___new_encoder_version_5"/><text:bookmark-end text:name="new_encoder_vers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2" text:anchor-type="as-char" draw:z-index="2" svg:width="10.398125cm" svg:height="10.715625cm"><draw:image xlink:href="Pictures/2aa5e364ce21057d12c876005a26cd68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10.4775cm" svg:height="8.89cm"><draw:image xlink:href="Pictures/6b0cb92445349e29446aefddbb94a866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5:25</meta:creation-date>
    <dc:creator>Generated</dc:creator>
    <dc:date>2026-09-08T13::05:25</dc:date>
    <dc:language>en-US</dc:language>
    <meta:editing-cycles>1</meta:editing-cycles>
    <meta:editing-duration>PT0S</meta:editing-duration>
    <dc:title>service_bulletin:encoder</dc:title>
  </office:meta>
</office:document-meta>
</file>