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39fe5e161f81c4601edb6ec3691ec9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verso_encoder:rockwell_servo_drive"/><text:bookmark-start text:name="__RefHeading___kinetix_5700_rockwell_servo_drive_1"/><text:bookmark-start text:name="kinetix_5700_rockwell_servo_drive"/>Kinetix 5700 Rockwell servo drive<text:bookmark-end text:name="__RefHeading___kinetix_5700_rockwell_servo_drive_1"/><text:bookmark-end text:name="kinetix_5700_rockwell_servo_drive"/></text:h>
      <text:p text:style-name="Text_20_body">In order to use with Kinetix 5700 servo drive, please use the Hiperface to DSL converter 2198-H2DCK in combination with our DE21500780-5M (5 meter Revenc encoder cable for Kinetix Servo drive) with DSUB9 pin male.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Signal</text:span> </text:p>
          </table:table-cell>
          <table:table-cell office:value-type="string" table:style-name="tablecell">
            <text:p text:style-name="tablealignleft"><text:span text:style-name="Strong_20_Emphasis">DE21500780 D-SUB 9 Pin</text:span> </text:p>
          </table:table-cell>
          <table:table-cell office:value-type="string" table:style-name="tablecell">
            <text:p text:style-name="tablealignleft"><text:span text:style-name="Strong_20_Emphasis">2198-H2DCK Terminal block</text:span> </text:p>
          </table:table-cell>
        </table:table-row>
        <table:table-row>
          <table:table-cell office:value-type="string" table:style-name="tablecell">
            <text:p text:style-name="tablealignleft">SIN-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2</text:p>
          </table:table-cell>
        </table:table-row>
        <table:table-row>
          <table:table-cell office:value-type="string" table:style-name="tablecell">
            <text:p text:style-name="tablealignleft">SIN+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1</text:p>
          </table:table-cell>
        </table:table-row>
        <table:table-row>
          <table:table-cell office:value-type="string" table:style-name="tablecell">
            <text:p text:style-name="tablealignleft">COS-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4</text:p>
          </table:table-cell>
        </table:table-row>
        <table:table-row>
          <table:table-cell office:value-type="string" table:style-name="tablecell">
            <text:p text:style-name="tablealignleft">COS+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3</text:p>
          </table:table-cell>
        </table:table-row>
        <table:table-row>
          <table:table-cell office:value-type="string" table:style-name="tablecell">
            <text:p text:style-name="tablealignleft">DATA-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>
            <text:p text:style-name="tablealignleft">DATA+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5</text:p>
          </table:table-cell>
        </table:table-row>
        <table:table-row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6</text:p>
          </table:table-cell>
        </table:table-row>
      </table:table>
      <text:p text:style-name="Text_20_body"><draw:frame draw:style-name="media" draw:name="dsl_converter.jpg Legend" text:anchor-type="as-char" draw:z-index="0" svg:width="7.8316666666667cm" style:rel-width="100%"><draw:text-box><text:p text:style-name="legendcenter"><draw:frame draw:style-name="media" draw:name="dsl_converter.jpg" text:anchor-type="as-char" draw:z-index="0" svg:width="7.8316666666667cm" style:rel-width="100%" svg:height="12.117916666667cm" style:rel-height="scale"><draw:image xlink:href="Pictures/a39fe5e161f81c4601edb6ec3691ec98.jpg" xlink:type="simple" xlink:show="embed" xlink:actuate="onLoad"/></draw:frame>dsl_converter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3::08:16</meta:creation-date>
    <dc:creator>Generated</dc:creator>
    <dc:date>2026-09-08T13::08:16</dc:date>
    <dc:language>en-US</dc:language>
    <meta:editing-cycles>1</meta:editing-cycles>
    <meta:editing-duration>PT0S</meta:editing-duration>
    <dc:title>reverso_encoder:rockwell_servo_drive</dc:title>
  </office:meta>
</office:document-meta>
</file>