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78fa211cc9fa874b2ac57e2fc75d7b.jpg"/>
  <manifest:file-entry manifest:media-type="image/jpeg" manifest:full-path="Pictures/dcde7c7bb03aa4ff9927cde20a39163e.jpg"/>
  <manifest:file-entry manifest:media-type="image/jpeg" manifest:full-path="Pictures/d74101adcf937c6e1edf1d11d5340ee9.jpg"/>
  <manifest:file-entry manifest:media-type="image/jpeg" manifest:full-path="Pictures/b66753960d3d9d23865808b7f77a441c.jpg"/>
  <manifest:file-entry manifest:media-type="image/jpeg" manifest:full-path="Pictures/42e8fc0f7ba99d4bbf9c6e60a185a76b.jpg"/>
  <manifest:file-entry manifest:media-type="image/jpeg" manifest:full-path="Pictures/1600ca25f3aab8855faba6ae8e6dab1e.jpg"/>
  <manifest:file-entry manifest:media-type="image/jpeg" manifest:full-path="Pictures/1174f1d5c19ac200af838e8b81281e1a.jpg"/>
  <manifest:file-entry manifest:media-type="image/jpeg" manifest:full-path="Pictures/bd8a3bfdd3fc694eca3c6b98fab56384.jpg"/>
  <manifest:file-entry manifest:media-type="image/jpeg" manifest:full-path="Pictures/3ee6829644609e0756c1627ff22b173e.jpg"/>
  <manifest:file-entry manifest:media-type="image/jpeg" manifest:full-path="Pictures/7ba521e901bf0077234a4c8f34f1e41f.jpg"/>
  <manifest:file-entry manifest:media-type="image/jpeg" manifest:full-path="Pictures/b120e5c2366dd2f25ece6e48203408e4.jpg"/>
  <manifest:file-entry manifest:media-type="image/jpeg" manifest:full-path="Pictures/4544fcd3f4eb182c0fd9b6aa6d1fdd23.jpg"/>
  <manifest:file-entry manifest:media-type="image/jpeg" manifest:full-path="Pictures/a199282b6b855535e9955adc48611829.jpg"/>
  <manifest:file-entry manifest:media-type="image/jpeg" manifest:full-path="Pictures/838f5aa946dd0f87b670a9ffbd0daf34.jpg"/>
  <manifest:file-entry manifest:media-type="image/jpeg" manifest:full-path="Pictures/91ffb45d00bf243275885a824691c328.jpg"/>
  <manifest:file-entry manifest:media-type="image/jpeg" manifest:full-path="Pictures/622301d8a7d41578f96b955cd663bf1d.jpg"/>
  <manifest:file-entry manifest:media-type="image/jpeg" manifest:full-path="Pictures/67acfd1a6808241b5596bbeddc0e164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iature_motors:nq8d_interpolator"/><text:bookmark-start text:name="__RefHeading___bit_sin_cos_encoder_converter_-_interpolator_with_hall_commutation_signal_outputs_1"/><text:bookmark-start text:name="bit_sin_cos_encoder_converter_-_interpolator_with_hall_commutation_signal_outputs"/>16bit SIN/COS Encoder converter - Interpolator with Hall commutation signal outputs<text:bookmark-end text:name="__RefHeading___bit_sin_cos_encoder_converter_-_interpolator_with_hall_commutation_signal_outputs_1"/><text:bookmark-end text:name="bit_sin_cos_encoder_converter_-_interpolator_with_hall_commutation_signal_outputs"/></text:h>
      <text:h text:style-name="Heading_20_2" text:outline-level="2"><text:bookmark-start text:name="__RefHeading___overview_2"/><text:bookmark-start text:name="overview"/>Overview<text:bookmark-end text:name="__RefHeading___overview_2"/><text:bookmark-end text:name="overview"/></text:h>
      <text:p text:style-name="Text_20_body">The <text:span text:style-name="Strong_20_Emphasis">NL-NQ8D</text:span> is an advanced interpolator compatible with all types of 1Vpp Sin/Cos encoders. Designed for DIN-rail mounting, this device converts analog 1Vpp Sin/Cos signals into 5V TTL digital quadrature (A/B) outputs. Additionally, it can convert these analog signals into BiSS-C or SSI digital protocols. Programmable UVW commutation outputs are also available, supporting 1 to 32 pole pairs.</text:p>
      <text:p text:style-name="Text_20_body">This device is essential when a servo drive cannot directly accept a 1Vpp Sin/Cos signal as its feedback interface.</text:p>
      <table:table table:style-name="Table">
        <table:table-column/>
        <table:table-column/>
        <table:table-row>
          <table:table-cell office:value-type="string" table:style-name="tablecell">
            <text:p text:style-name="tablealignleft"><draw:frame draw:style-name="media" draw:name="nl_nq8d_p1.jpg Legend" text:anchor-type="as-char" draw:z-index="0" svg:width="14.022916666667cm"><draw:text-box><text:p text:style-name="legendcenter"><draw:frame draw:style-name="media" draw:name="nl_nq8d_p1.jpg" text:anchor-type="as-char" draw:z-index="0" svg:width="14.022916666667cm" svg:height="18.706041666667cm"><draw:image xlink:href="Pictures/5e78fa211cc9fa874b2ac57e2fc75d7b.jpg" xlink:type="simple" xlink:show="embed" xlink:actuate="onLoad"/></draw:frame>nl_nq8d_p1.jpg</text:p></draw:text-box></draw:frame></text:p>
          </table:table-cell>
          <table:table-cell office:value-type="string" table:style-name="tablecell">
            <text:p text:style-name="tablealignleft"> <text:line-break/><draw:frame draw:style-name="media" draw:name="nl_nq8d_p3.jpg Legend" text:anchor-type="as-char" draw:z-index="0" svg:width="13.229166666667cm"><draw:text-box><text:p text:style-name="legendcenter"><draw:frame draw:style-name="media" draw:name="nl_nq8d_p3.jpg" text:anchor-type="as-char" draw:z-index="1" svg:width="13.229166666667cm" svg:height="9.04875cm"><draw:image xlink:href="Pictures/dcde7c7bb03aa4ff9927cde20a39163e.jpg" xlink:type="simple" xlink:show="embed" xlink:actuate="onLoad"/></draw:frame>nl_nq8d_p3.jpg</text:p></draw:text-box></draw:frame> <text:line-break/><draw:frame draw:style-name="media" draw:name="nl_nq8d_p4.jpg Legend" text:anchor-type="as-char" draw:z-index="0" svg:width="13.229166666667cm"><draw:text-box><text:p text:style-name="legendcenter"><draw:frame draw:style-name="media" draw:name="nl_nq8d_p4.jpg" text:anchor-type="as-char" draw:z-index="2" svg:width="13.229166666667cm" svg:height="9.1016666666667cm"><draw:image xlink:href="Pictures/d74101adcf937c6e1edf1d11d5340ee9.jpg" xlink:type="simple" xlink:show="embed" xlink:actuate="onLoad"/></draw:frame>nl_nq8d_p4.jpg</text:p></draw:text-box></draw:frame></text:p>
          </table:table-cell>
        </table:table-row>
      </table:table>
      <text:h text:style-name="Heading_20_2" text:outline-level="2"><text:bookmark-start text:name="__RefHeading___programming_interface_-_driver_software_3"/><text:bookmark-start text:name="programming_interface_-_driver_software"/>Programming interface - Driver &amp; Software<text:bookmark-end text:name="__RefHeading___programming_interface_-_driver_software_3"/><text:bookmark-end text:name="programming_interface_-_driver_software"/></text:h>
      <text:p text:style-name="Text_20_body">The interpolator can be programmed using programming cable DE23500555-1M in combination with programming software.</text:p>
      <text:p text:style-name="Text_20_body">Programming cable windows driver can be downloaded here: <text:a xlink:type="simple" xlink:href="https://www.nilab.at/dokuwiki/lib/exe/fetch.php?media=miniature_motors:usb_mb3u_driver_ftdi21224.zip" text:style-name="Internet_20_link" text:visited-style-name="Visited_20_Internet_20_Link">:miniature_motors:usb_mb3u_driver_ftdi21224.zip</text:a></text:p>
      <text:h text:style-name="Heading_20_2" text:outline-level="2"><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Resolution of up to 16384 angle steps per sine period</text:p>
        </text:list-item>
        <text:list-item>
          <text:p text:style-name="List_20_1_Content"> Binary and decimal resolution settings, e.g. 500, 512, 1000, 1024; programmable angle hysteresis</text:p>
        </text:list-item>
        <text:list-item>
          <text:p text:style-name="List_20_1_Content"> Count-safe vector follower principle, real-time system with 80 MHz sampling rate</text:p>
        </text:list-item>
        <text:list-item>
          <text:p text:style-name="List_20_1_Content"> Direct sensor connection; selectable input gain</text:p>
        </text:list-item>
        <text:list-item>
          <text:p text:style-name="List_20_1_Content"> Rail-to-rail input (frequency of up to 500 kHz)</text:p>
        </text:list-item>
        <text:list-item>
          <text:p text:style-name="List_20_1_Content"> Calibration for offset, amplitude, phase and distortion</text:p>
        </text:list-item>
        <text:list-item>
          <text:p text:style-name="List_20_1_Content"> A/B quadrature signals of up to 10 MHz with adjustable minimum transition distance</text:p>
        </text:list-item>
        <text:list-item>
          <text:p text:style-name="List_20_1_Content"> Up to 32 bit period counting with zero processing or absolute data interface</text:p>
        </text:list-item>
        <text:list-item>
          <text:p text:style-name="List_20_1_Content"> Absolute angle output via fast serial interface (BiSS, SSI, SPI)</text:p>
        </text:list-item>
        <text:list-item>
          <text:p text:style-name="List_20_1_Content"> Permanent bidirectional memory access to parameters and OEM data by BiSS C</text:p>
        </text:list-item>
        <text:list-item>
          <text:p text:style-name="List_20_1_Content"> Error monitoring of frequency, amplitude and configuration</text:p>
        </text:list-item>
        <text:list-item>
          <text:p text:style-name="List_20_1_Content_Last"> ESD protection and TTL-/CMOS-compatible outputs</text:p>
        </text:list-item>
      </text:list>
      <text:h text:style-name="Heading_20_2" text:outline-level="2"><text:bookmark-start text:name="__RefHeading___status_leds_5"/><text:bookmark-start text:name="status_leds"/>Status Leds<text:bookmark-end text:name="__RefHeading___status_leds_5"/><text:bookmark-end text:name="status_leds"/></text:h>
      <text:p text:style-name="Text_20_body">ERR Led (RED COLOR) reports error condition configurable with GUI interface. For example SIN/COS signal too low or out of range <text:line-break/>PWD Led (GREEN COLOR) reports the power on of the interpolator, if the green leed blinks the 5V voltage is not stable or the current is too week.</text:p>
      <text:p text:style-name="Text_20_body"><draw:frame draw:style-name="media" draw:name="nl_nq8d_p2.jpg Legend" text:anchor-type="as-char" draw:z-index="0" svg:width="13.229166666667cm"><draw:text-box><text:p text:style-name="legendcenter"><draw:frame draw:style-name="media" draw:name="nl_nq8d_p2.jpg" text:anchor-type="as-char" draw:z-index="3" svg:width="13.229166666667cm" svg:height="9.604375cm"><draw:image xlink:href="Pictures/b66753960d3d9d23865808b7f77a441c.jpg" xlink:type="simple" xlink:show="embed" xlink:actuate="onLoad"/></draw:frame>nl_nq8d_p2.jpg</text:p></draw:text-box></draw:frame></text:p>
      <text:h text:style-name="Heading_20_2" text:outline-level="2"><text:bookmark-start text:name="__RefHeading___connectors_6"/><text:bookmark-start text:name="connectors"/>Connectors<text:bookmark-end text:name="__RefHeading___connectors_6"/><text:bookmark-end text:name="connectors"/></text:h>
      <text:p text:style-name="Text_20_body"><text:span text:style-name="Strong_20_Emphasis">X1 connector is male d-sub 15 hd, X2 connector is female d-sub9, X3 connector is female d-sub 15.</text:span></text:p>
      <text:h text:style-name="Heading_20_3" text:outline-level="3"><text:bookmark-start text:name="__RefHeading___x1_connector_-_incremental_output_ab_e_uvw_commutation_signals_7"/><text:bookmark-start text:name="x1_connector_-_incremental_output_ab_e_uvw_commutation_signals"/>X1 Connector - Incremental Output AB e UVW commutation signals<text:bookmark-end text:name="__RefHeading___x1_connector_-_incremental_output_ab_e_uvw_commutation_signals_7"/><text:bookmark-end text:name="x1_connector_-_incremental_output_ab_e_uvw_commutation_signals"/></text:h>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A+</text:p>
          </table:table-cell>
          <table:table-cell office:value-type="string" table:style-name="tablecell">
            <text:p text:style-name="tablealignleft">Positive A</text:p>
          </table:table-cell>
        </table:table-row>
        <table:table-row>
          <table:table-cell office:value-type="string" table:style-name="tablecell">
            <text:p text:style-name="tablealignleft">2</text:p>
          </table:table-cell>
          <table:table-cell office:value-type="string" table:style-name="tablecell">
            <text:p text:style-name="tablealignleft">A-</text:p>
          </table:table-cell>
          <table:table-cell office:value-type="string" table:style-name="tablecell">
            <text:p text:style-name="tablealignleft">Negative A</text:p>
          </table:table-cell>
        </table:table-row>
        <table:table-row>
          <table:table-cell office:value-type="string" table:style-name="tablecell">
            <text:p text:style-name="tablealignleft">3</text:p>
          </table:table-cell>
          <table:table-cell office:value-type="string" table:style-name="tablecell">
            <text:p text:style-name="tablealignleft">B+</text:p>
          </table:table-cell>
          <table:table-cell office:value-type="string" table:style-name="tablecell">
            <text:p text:style-name="tablealignleft">Positive B</text:p>
          </table:table-cell>
        </table:table-row>
        <table:table-row>
          <table:table-cell office:value-type="string" table:style-name="tablecell">
            <text:p text:style-name="tablealignleft">4</text:p>
          </table:table-cell>
          <table:table-cell office:value-type="string" table:style-name="tablecell">
            <text:p text:style-name="tablealignleft">B-</text:p>
          </table:table-cell>
          <table:table-cell office:value-type="string" table:style-name="tablecell">
            <text:p text:style-name="tablealignleft">Negative B</text:p>
          </table:table-cell>
        </table:table-row>
        <table:table-row>
          <table:table-cell office:value-type="string" table:style-name="tablecell">
            <text:p text:style-name="tablealignleft">5</text:p>
          </table:table-cell>
          <table:table-cell office:value-type="string" table:style-name="tablecell">
            <text:p text:style-name="tablealignleft">NERR</text:p>
          </table:table-cell>
          <table:table-cell office:value-type="string" table:style-name="tablecell">
            <text:p text:style-name="tablealignleft">Error Input/Output, active low</text:p>
          </table:table-cell>
        </table:table-row>
        <table:table-row>
          <table:table-cell office:value-type="string" table:style-name="tablecell">
            <text:p text:style-name="tablealignleft">6</text:p>
          </table:table-cell>
          <table:table-cell office:value-type="string" table:style-name="tablecell">
            <text:p text:style-name="tablealignleft">+5VDC</text:p>
          </table:table-cell>
          <table:table-cell office:value-type="string" table:style-name="tablecell">
            <text:p text:style-name="tablealignleft">Power supply</text:p>
          </table:table-cell>
        </table:table-row>
        <table:table-row>
          <table:table-cell office:value-type="string" table:style-name="tablecell">
            <text:p text:style-name="tablealignleft">7</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8</text:p>
          </table:table-cell>
          <table:table-cell office:value-type="string" table:style-name="tablecell">
            <text:p text:style-name="tablealignleft">U+</text:p>
          </table:table-cell>
          <table:table-cell office:value-type="string" table:style-name="tablecell">
            <text:p text:style-name="tablealignleft">Positive commutation U</text:p>
          </table:table-cell>
        </table:table-row>
        <table:table-row>
          <table:table-cell office:value-type="string" table:style-name="tablecell">
            <text:p text:style-name="tablealignleft">9</text:p>
          </table:table-cell>
          <table:table-cell office:value-type="string" table:style-name="tablecell">
            <text:p text:style-name="tablealignleft">U-</text:p>
          </table:table-cell>
          <table:table-cell office:value-type="string" table:style-name="tablecell">
            <text:p text:style-name="tablealignleft">Negative commutation U</text:p>
          </table:table-cell>
        </table:table-row>
        <table:table-row>
          <table:table-cell office:value-type="string" table:style-name="tablecell">
            <text:p text:style-name="tablealignleft">10</text:p>
          </table:table-cell>
          <table:table-cell office:value-type="string" table:style-name="tablecell">
            <text:p text:style-name="tablealignleft">V+</text:p>
          </table:table-cell>
          <table:table-cell office:value-type="string" table:style-name="tablecell">
            <text:p text:style-name="tablealignleft">Positive commutation V</text:p>
          </table:table-cell>
        </table:table-row>
        <table:table-row>
          <table:table-cell office:value-type="string" table:style-name="tablecell">
            <text:p text:style-name="tablealignleft">11</text:p>
          </table:table-cell>
          <table:table-cell office:value-type="string" table:style-name="tablecell">
            <text:p text:style-name="tablealignleft">V-</text:p>
          </table:table-cell>
          <table:table-cell office:value-type="string" table:style-name="tablecell">
            <text:p text:style-name="tablealignleft">Negative commutation V</text:p>
          </table:table-cell>
        </table:table-row>
        <table:table-row>
          <table:table-cell office:value-type="string" table:style-name="tablecell">
            <text:p text:style-name="tablealignleft">12</text:p>
          </table:table-cell>
          <table:table-cell office:value-type="string" table:style-name="tablecell">
            <text:p text:style-name="tablealignleft">W+</text:p>
          </table:table-cell>
          <table:table-cell office:value-type="string" table:style-name="tablecell">
            <text:p text:style-name="tablealignleft">Positive commutation W</text:p>
          </table:table-cell>
        </table:table-row>
        <table:table-row>
          <table:table-cell office:value-type="string" table:style-name="tablecell">
            <text:p text:style-name="tablealignleft">13</text:p>
          </table:table-cell>
          <table:table-cell office:value-type="string" table:style-name="tablecell">
            <text:p text:style-name="tablealignleft">W-</text:p>
          </table:table-cell>
          <table:table-cell office:value-type="string" table:style-name="tablecell">
            <text:p text:style-name="tablealignleft">Negative commutation W</text:p>
          </table:table-cell>
        </table:table-row>
        <table:table-row>
          <table:table-cell office:value-type="string" table:style-name="tablecell">
            <text:p text:style-name="tablealignleft">14</text:p>
          </table:table-cell>
          <table:table-cell office:value-type="string" table:style-name="tablecell">
            <text:p text:style-name="tablealignleft">Z+</text:p>
          </table:table-cell>
          <table:table-cell office:value-type="string" table:style-name="tablecell">
            <text:p text:style-name="tablealignleft">Positive Z</text:p>
          </table:table-cell>
        </table:table-row>
        <table:table-row>
          <table:table-cell office:value-type="string" table:style-name="tablecell">
            <text:p text:style-name="tablealignleft">15</text:p>
          </table:table-cell>
          <table:table-cell office:value-type="string" table:style-name="tablecell">
            <text:p text:style-name="tablealignleft">Z-</text:p>
          </table:table-cell>
          <table:table-cell office:value-type="string" table:style-name="tablecell">
            <text:p text:style-name="tablealignleft">Negative Z</text:p>
          </table:table-cell>
        </table:table-row>
      </table:table>
      <text:h text:style-name="Heading_20_3" text:outline-level="3"><text:bookmark-start text:name="__RefHeading___x4_connector_-_biss-c_bus_-_interpolator_ic1_8"/><text:bookmark-start text:name="x4_connector_-_biss-c_bus_-_interpolator_ic1"/>X4 Connector - BiSS-C Bus - INTERPOLATOR IC1<text:bookmark-end text:name="__RefHeading___x4_connector_-_biss-c_bus_-_interpolator_ic1_8"/><text:bookmark-end text:name="x4_connector_-_biss-c_bus_-_interpolator_ic1"/></text:h>
      <text:p text:style-name="Text_20_body">This port is used to program and read the data from the first interpolator ic that will generate the emulation signal ABZ with adjustable resolution as encoder feedback for servo drive.</text:p>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MA+</text:p>
          </table:table-cell>
          <table:table-cell office:value-type="string" table:style-name="tablecell">
            <text:p text:style-name="tablealignleft">Clock P</text:p>
          </table:table-cell>
        </table:table-row>
        <table:table-row>
          <table:table-cell office:value-type="string" table:style-name="tablecell">
            <text:p text:style-name="tablealignleft">3</text:p>
          </table:table-cell>
          <table:table-cell office:value-type="string" table:style-name="tablecell">
            <text:p text:style-name="tablealignleft">MA-</text:p>
          </table:table-cell>
          <table:table-cell office:value-type="string" table:style-name="tablecell">
            <text:p text:style-name="tablealignleft">Clock N</text:p>
          </table:table-cell>
        </table:table-row>
        <table:table-row>
          <table:table-cell office:value-type="string" table:style-name="tablecell">
            <text:p text:style-name="tablealignleft">4</text:p>
          </table:table-cell>
          <table:table-cell office:value-type="string" table:style-name="tablecell">
            <text:p text:style-name="tablealignleft">VDD</text:p>
          </table:table-cell>
          <table:table-cell office:value-type="string" table:style-name="tablecell">
            <text:p text:style-name="tablealignleft">5V Logic</text:p>
          </table:table-cell>
        </table:table-row>
        <table:table-row>
          <table:table-cell office:value-type="string" table:style-name="tablecell">
            <text:p text:style-name="tablealignleft">5</text:p>
          </table:table-cell>
          <table:table-cell office:value-type="string" table:style-name="tablecell">
            <text:p text:style-name="tablealignleft">MO-</text:p>
          </table:table-cell>
          <table:table-cell office:value-type="string" table:style-name="tablecell">
            <text:p text:style-name="tablealignleft">Master data output N</text:p>
          </table:table-cell>
        </table:table-row>
        <table:table-row>
          <table:table-cell office:value-type="string" table:style-name="tablecell">
            <text:p text:style-name="tablealignleft">6</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7</text:p>
          </table:table-cell>
          <table:table-cell office:value-type="string" table:style-name="tablecell">
            <text:p text:style-name="tablealignleft">SL+</text:p>
          </table:table-cell>
          <table:table-cell office:value-type="string" table:style-name="tablecell">
            <text:p text:style-name="tablealignleft">Device Data input P</text:p>
          </table:table-cell>
        </table:table-row>
        <table:table-row>
          <table:table-cell office:value-type="string" table:style-name="tablecell">
            <text:p text:style-name="tablealignleft">8</text:p>
          </table:table-cell>
          <table:table-cell office:value-type="string" table:style-name="tablecell">
            <text:p text:style-name="tablealignleft">SL-</text:p>
          </table:table-cell>
          <table:table-cell office:value-type="string" table:style-name="tablecell">
            <text:p text:style-name="tablealignleft">Device Data output P</text:p>
          </table:table-cell>
        </table:table-row>
        <table:table-row>
          <table:table-cell office:value-type="string" table:style-name="tablecell">
            <text:p text:style-name="tablealignleft">9</text:p>
          </table:table-cell>
          <table:table-cell office:value-type="string" table:style-name="tablecell">
            <text:p text:style-name="tablealignleft">MO+</text:p>
          </table:table-cell>
          <table:table-cell office:value-type="string" table:style-name="tablecell">
            <text:p text:style-name="tablealignleft">Master data output P</text:p>
          </table:table-cell>
        </table:table-row>
      </table:table>
      <text:h text:style-name="Heading_20_3" text:outline-level="3"><text:bookmark-start text:name="__RefHeading___x2_connector_-_biss-c_bus_-_interpolator_ic2_9"/><text:bookmark-start text:name="x2_connector_-_biss-c_bus_-_interpolator_ic2"/>X2 Connector - BiSS-C Bus - INTERPOLATOR IC2<text:bookmark-end text:name="__RefHeading___x2_connector_-_biss-c_bus_-_interpolator_ic2_9"/><text:bookmark-end text:name="x2_connector_-_biss-c_bus_-_interpolator_ic2"/></text:h>
      <text:p text:style-name="Text_20_body">This port is used to program and read the data from the first interpolator ic that will generate the emulation signal UVW with adjustable resolution for motor commutation.</text:p>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MA+</text:p>
          </table:table-cell>
          <table:table-cell office:value-type="string" table:style-name="tablecell">
            <text:p text:style-name="tablealignleft">Clock P</text:p>
          </table:table-cell>
        </table:table-row>
        <table:table-row>
          <table:table-cell office:value-type="string" table:style-name="tablecell">
            <text:p text:style-name="tablealignleft">3</text:p>
          </table:table-cell>
          <table:table-cell office:value-type="string" table:style-name="tablecell">
            <text:p text:style-name="tablealignleft">MA-</text:p>
          </table:table-cell>
          <table:table-cell office:value-type="string" table:style-name="tablecell">
            <text:p text:style-name="tablealignleft">Clock N</text:p>
          </table:table-cell>
        </table:table-row>
        <table:table-row>
          <table:table-cell office:value-type="string" table:style-name="tablecell">
            <text:p text:style-name="tablealignleft">4</text:p>
          </table:table-cell>
          <table:table-cell office:value-type="string" table:style-name="tablecell">
            <text:p text:style-name="tablealignleft">VDD</text:p>
          </table:table-cell>
          <table:table-cell office:value-type="string" table:style-name="tablecell">
            <text:p text:style-name="tablealignleft">5V Logic</text:p>
          </table:table-cell>
        </table:table-row>
        <table:table-row>
          <table:table-cell office:value-type="string" table:style-name="tablecell">
            <text:p text:style-name="tablealignleft">5</text:p>
          </table:table-cell>
          <table:table-cell office:value-type="string" table:style-name="tablecell">
            <text:p text:style-name="tablealignleft">MO-</text:p>
          </table:table-cell>
          <table:table-cell office:value-type="string" table:style-name="tablecell">
            <text:p text:style-name="tablealignleft">Master data output N</text:p>
          </table:table-cell>
        </table:table-row>
        <table:table-row>
          <table:table-cell office:value-type="string" table:style-name="tablecell">
            <text:p text:style-name="tablealignleft">6</text:p>
          </table:table-cell>
          <table:table-cell office:value-type="string" table:style-name="tablecell">
            <text:p text:style-name="tablealignleft">GND</text:p>
          </table:table-cell>
          <table:table-cell office:value-type="string" table:style-name="tablecell">
            <text:p text:style-name="tablealignleft">Ground</text:p>
          </table:table-cell>
        </table:table-row>
        <table:table-row>
          <table:table-cell office:value-type="string" table:style-name="tablecell">
            <text:p text:style-name="tablealignleft">7</text:p>
          </table:table-cell>
          <table:table-cell office:value-type="string" table:style-name="tablecell">
            <text:p text:style-name="tablealignleft">SL+</text:p>
          </table:table-cell>
          <table:table-cell office:value-type="string" table:style-name="tablecell">
            <text:p text:style-name="tablealignleft">Device Data input P</text:p>
          </table:table-cell>
        </table:table-row>
        <table:table-row>
          <table:table-cell office:value-type="string" table:style-name="tablecell">
            <text:p text:style-name="tablealignleft">8</text:p>
          </table:table-cell>
          <table:table-cell office:value-type="string" table:style-name="tablecell">
            <text:p text:style-name="tablealignleft">SL-</text:p>
          </table:table-cell>
          <table:table-cell office:value-type="string" table:style-name="tablecell">
            <text:p text:style-name="tablealignleft">Device Data output P</text:p>
          </table:table-cell>
        </table:table-row>
        <table:table-row>
          <table:table-cell office:value-type="string" table:style-name="tablecell">
            <text:p text:style-name="tablealignleft">9</text:p>
          </table:table-cell>
          <table:table-cell office:value-type="string" table:style-name="tablecell">
            <text:p text:style-name="tablealignleft">MO+</text:p>
          </table:table-cell>
          <table:table-cell office:value-type="string" table:style-name="tablecell">
            <text:p text:style-name="tablealignleft">Master data output P</text:p>
          </table:table-cell>
        </table:table-row>
      </table:table>
      <text:h text:style-name="Heading_20_3" text:outline-level="3"><text:bookmark-start text:name="__RefHeading___x3_connector_-_sin_cos_1vpp_encoder_input_10"/><text:bookmark-start text:name="x3_connector_-_sin_cos_1vpp_encoder_input"/>X3 Connector - SIN/COS 1Vpp encoder input<text:bookmark-end text:name="__RefHeading___x3_connector_-_sin_cos_1vpp_encoder_input_10"/><text:bookmark-end text:name="x3_connector_-_sin_cos_1vpp_encoder_input"/></text:h>
      <table:table table:style-name="Table">
        <table:table-column/>
        <table:table-column/>
        <table:table-column/>
        <table:table-row>
          <table:table-cell office:value-type="string" table:style-name="tablecell">
            <text:p text:style-name="tablealignleft"><text:span text:style-name="Strong_20_Emphasis">Pin</text:span> </text:p>
          </table:table-cell>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2</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3</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4</text:p>
          </table:table-cell>
          <table:table-cell office:value-type="string" table:style-name="tablecell">
            <text:p text:style-name="tablealignleft">+5VDC</text:p>
          </table:table-cell>
          <table:table-cell office:value-type="string" table:style-name="tablecell">
            <text:p text:style-name="tablealignleft">Encoder power supply</text:p>
          </table:table-cell>
        </table:table-row>
        <table:table-row>
          <table:table-cell office:value-type="string" table:style-name="tablecell">
            <text:p text:style-name="tablealignleft">5</text:p>
          </table:table-cell>
          <table:table-cell office:value-type="string" table:style-name="tablecell">
            <text:p text:style-name="tablealignleft">0V</text:p>
          </table:table-cell>
          <table:table-cell office:value-type="string" table:style-name="tablecell">
            <text:p text:style-name="tablealignleft">Ground</text:p>
          </table:table-cell>
        </table:table-row>
        <table:table-row>
          <table:table-cell office:value-type="string" table:style-name="tablecell">
            <text:p text:style-name="tablealignleft">6</text:p>
          </table:table-cell>
          <table:table-cell office:value-type="string" table:style-name="tablecell">
            <text:p text:style-name="tablealignleft">SIN+</text:p>
          </table:table-cell>
          <table:table-cell office:value-type="string" table:style-name="tablecell">
            <text:p text:style-name="tablealignleft">Positive sine</text:p>
          </table:table-cell>
        </table:table-row>
        <table:table-row>
          <table:table-cell office:value-type="string" table:style-name="tablecell">
            <text:p text:style-name="tablealignleft">7</text:p>
          </table:table-cell>
          <table:table-cell office:value-type="string" table:style-name="tablecell">
            <text:p text:style-name="tablealignleft">COS+</text:p>
          </table:table-cell>
          <table:table-cell office:value-type="string" table:style-name="tablecell">
            <text:p text:style-name="tablealignleft">Positive cosine</text:p>
          </table:table-cell>
        </table:table-row>
        <table:table-row>
          <table:table-cell office:value-type="string" table:style-name="tablecell">
            <text:p text:style-name="tablealignleft">8</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9</text:p>
          </table:table-cell>
          <table:table-cell office:value-type="string" table:style-name="tablecell">
            <text:p text:style-name="tablealignleft">PE</text:p>
          </table:table-cell>
          <table:table-cell office:value-type="string" table:style-name="tablecell">
            <text:p text:style-name="tablealignleft">Shield</text:p>
          </table:table-cell>
        </table:table-row>
        <table:table-row>
          <table:table-cell office:value-type="string" table:style-name="tablecell">
            <text:p text:style-name="tablealignleft">10</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1</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2</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13</text:p>
          </table:table-cell>
          <table:table-cell office:value-type="string" table:style-name="tablecell">
            <text:p text:style-name="tablealignleft">SIN-</text:p>
          </table:table-cell>
          <table:table-cell office:value-type="string" table:style-name="tablecell">
            <text:p text:style-name="tablealignleft">Negative Sine</text:p>
          </table:table-cell>
        </table:table-row>
        <table:table-row>
          <table:table-cell office:value-type="string" table:style-name="tablecell">
            <text:p text:style-name="tablealignleft">14</text:p>
          </table:table-cell>
          <table:table-cell office:value-type="string" table:style-name="tablecell">
            <text:p text:style-name="tablealignleft">COS-</text:p>
          </table:table-cell>
          <table:table-cell office:value-type="string" table:style-name="tablecell">
            <text:p text:style-name="tablealignleft">Negative Cosine</text:p>
          </table:table-cell>
        </table:table-row>
        <table:table-row>
          <table:table-cell office:value-type="string" table:style-name="tablecell">
            <text:p text:style-name="tablealignleft">15</text:p>
          </table:table-cell>
          <table:table-cell office:value-type="string" table:style-name="tablecell">
            <text:p text:style-name="tablealignleft">-</text:p>
          </table:table-cell>
          <table:table-cell office:value-type="string" table:style-name="tablecell">
            <text:p text:style-name="tablealignleft">-</text:p>
          </table:table-cell>
        </table:table-row>
      </table:table>
      <text:h text:style-name="Heading_20_3" text:outline-level="3"><text:bookmark-start text:name="__RefHeading___using_programming_cable_11"/><text:bookmark-start text:name="using_programming_cable"/>Using programming cable<text:bookmark-end text:name="__RefHeading___using_programming_cable_11"/><text:bookmark-end text:name="using_programming_cable"/></text:h>
      <text:p text:style-name="Text_20_body">When the programming calbe is used the power supply for Interpolator and the connected SIN/COS encoder can be provided <text:line-break/>by USB (in this case check is the current will be enought for the correct ioperation) or with external 5V power supply connected <text:line-break/>on the power X1.</text:p>
      <text:p text:style-name="Text_20_body"><draw:frame draw:style-name="media" draw:name="ic-nqe_ports.jpg Legend" text:anchor-type="as-char" draw:z-index="0" svg:width="13.229166666667cm"><draw:text-box><text:p text:style-name="legendcenter"><draw:frame draw:style-name="media" draw:name="ic-nqe_ports.jpg" text:anchor-type="as-char" draw:z-index="4" svg:width="13.229166666667cm" svg:height="13.599583333333cm"><draw:image xlink:href="Pictures/42e8fc0f7ba99d4bbf9c6e60a185a76b.jpg" xlink:type="simple" xlink:show="embed" xlink:actuate="onLoad"/></draw:frame>ic-nqe_ports.jpg</text:p></draw:text-box></draw:frame></text:p>
      <text:h text:style-name="Heading_20_3" text:outline-level="3"><text:bookmark-start text:name="__RefHeading___using_servo_drive_12"/><text:bookmark-start text:name="using_servo_drive"/>Using Servo Drive<text:bookmark-end text:name="__RefHeading___using_servo_drive_12"/><text:bookmark-end text:name="using_servo_drive"/></text:h>
      <text:p text:style-name="Text_20_body">Connecting a servo drive BiSS interface, the 5V power can be porvided by the feedback port of the servo drive or <text:line-break/>using external 5V power supply connected on port X1.</text:p>
      <text:p text:style-name="Text_20_body"><draw:a xlink:type="simple" xlink:href="https://www.nilab.at/dokuwiki/lib/exe/fetch.php?media=miniature_motors:connection_3.jpg"><draw:frame draw:style-name="media" draw:name="connection_3.jpg Legend" text:anchor-type="as-char" draw:z-index="0" svg:width="10.583333333333cm"><draw:text-box><text:p text:style-name="legendcenter"><draw:frame draw:style-name="media" draw:name="connection_3.jpg" text:anchor-type="as-char" draw:z-index="5" svg:width="10.583333333333cm" svg:height="8.255cm"><draw:image xlink:href="Pictures/1600ca25f3aab8855faba6ae8e6dab1e.jpg" xlink:type="simple" xlink:show="embed" xlink:actuate="onLoad"/></draw:frame>connection_3.jpg</text:p></draw:text-box></draw:frame></draw:a></text:p>
      <text:h text:style-name="Heading_20_2" text:outline-level="2"><text:bookmark-start text:name="__RefHeading___how_to_use_the_gui_interface_-_quick_start_13"/><text:bookmark-start text:name="how_to_use_the_gui_interface_-_quick_start"/>How to use the GUI interface - Quick start<text:bookmark-end text:name="__RefHeading___how_to_use_the_gui_interface_-_quick_start_13"/><text:bookmark-end text:name="how_to_use_the_gui_interface_-_quick_start"/></text:h>
      <text:p text:style-name="Text_20_body">In order to program the interpolator use the GUI interface provided by NiLAB ⇒<text:span text:style-name="Strong_20_Emphasis"> NQE_1SO_gui.</text:span></text:p>
      <text:h text:style-name="Heading_20_3" text:outline-level="3"><text:bookmark-start text:name="__RefHeading___interpolator_connection_using_mb3u_programmer_usb_to_biss_14"/><text:bookmark-start text:name="interpolator_connection_using_mb3u_programmer_usb_to_biss"/>Interpolator connection using MB3U programmer (USB to BiSS)<text:bookmark-end text:name="__RefHeading___interpolator_connection_using_mb3u_programmer_usb_to_biss_14"/><text:bookmark-end text:name="interpolator_connection_using_mb3u_programmer_usb_to_biss"/></text:h>
      <text:p text:style-name="Text_20_body">On the top bar of the interface, please select MB3U interface and BiSS communication channel. Then, press the Connect button to read all the data from the interpolator.</text:p>
      <text:p text:style-name="Text_20_body"><draw:frame draw:style-name="media" draw:name="interface_connection.jpg Legend" text:anchor-type="as-char" draw:z-index="0" svg:width="12.514791666667cm"><draw:text-box><text:p text:style-name="legendcenter"><draw:frame draw:style-name="media" draw:name="interface_connection.jpg" text:anchor-type="as-char" draw:z-index="6" svg:width="12.514791666667cm" svg:height="2.4077083333333cm"><draw:image xlink:href="Pictures/1174f1d5c19ac200af838e8b81281e1a.jpg" xlink:type="simple" xlink:show="embed" xlink:actuate="onLoad"/></draw:frame>interface_connection.jpg</text:p></draw:text-box></draw:frame></text:p>
      <text:h text:style-name="Heading_20_3" text:outline-level="3"><text:bookmark-start text:name="__RefHeading___sin_cos_inputs_data_-_biss_interface_connected_on_port_x4_or_x2_15"/><text:bookmark-start text:name="sin_cos_inputs_data_-_biss_interface_connected_on_port_x4_or_x2"/>SIN/COS Inputs data - BiSS interface connected on port X4 or X2<text:bookmark-end text:name="__RefHeading___sin_cos_inputs_data_-_biss_interface_connected_on_port_x4_or_x2_15"/><text:bookmark-end text:name="sin_cos_inputs_data_-_biss_interface_connected_on_port_x4_or_x2"/></text:h>
      <text:p text:style-name="Text_20_body">If the input signal is 1Vpp standard SIN/COS please select Coarse Gain to 2. The input signal offset can be nulled using the parameters Offset cosine or offset sine.</text:p>
      <text:p text:style-name="Text_20_body"><draw:frame draw:style-name="media" draw:name="sc_win1.jpg Legend" text:anchor-type="as-char" draw:z-index="0" svg:width="22.516041666667cm" style:rel-width="100%"><draw:text-box><text:p text:style-name="legendcenter"><draw:frame draw:style-name="media" draw:name="sc_win1.jpg" text:anchor-type="as-char" draw:z-index="7" svg:width="22.516041666667cm" style:rel-width="100%" svg:height="7.3289583333333cm" style:rel-height="scale"><draw:image xlink:href="Pictures/bd8a3bfdd3fc694eca3c6b98fab56384.jpg" xlink:type="simple" xlink:show="embed" xlink:actuate="onLoad"/></draw:frame>sc_win1.jpg</text:p></draw:text-box></draw:frame></text:p>
      <text:p text:style-name="Text_20_body">Selecting the input signal mode, the user can adapt the differential gain input to have better signal to noise ratio.</text:p>
      <text:p text:style-name="Text_20_body"><draw:frame draw:style-name="media" draw:name="sc_win2.jpg Legend" text:anchor-type="as-char" draw:z-index="0" svg:width="22.516041666667cm" style:rel-width="100%"><draw:text-box><text:p text:style-name="legendcenter"><draw:frame draw:style-name="media" draw:name="sc_win2.jpg" text:anchor-type="as-char" draw:z-index="8" svg:width="22.516041666667cm" style:rel-width="100%" svg:height="7.5141666666667cm" style:rel-height="scale"><draw:image xlink:href="Pictures/3ee6829644609e0756c1627ff22b173e.jpg" xlink:type="simple" xlink:show="embed" xlink:actuate="onLoad"/></draw:frame>sc_win2.jpg</text:p></draw:text-box></draw:frame></text:p>
      <text:h text:style-name="Heading_20_3" text:outline-level="3"><text:bookmark-start text:name="__RefHeading___check_the_sin_cos_signal_input_using_the_interface_16"/><text:bookmark-start text:name="check_the_sin_cos_signal_input_using_the_interface"/>Check the SIN/COS signal input using the interface<text:bookmark-end text:name="__RefHeading___check_the_sin_cos_signal_input_using_the_interface_16"/><text:bookmark-end text:name="check_the_sin_cos_signal_input_using_the_interface"/></text:h>
      <text:p text:style-name="Text_20_body">Click on the Read Sensor button to read the interpolated angle.</text:p>
      <text:p text:style-name="Text_20_body"><draw:frame draw:style-name="media" draw:name="sc_win6.jpg Legend" text:anchor-type="as-char" draw:z-index="0" svg:width="22.5425cm" style:rel-width="100%"><draw:text-box><text:p text:style-name="legendcenter"><draw:frame draw:style-name="media" draw:name="sc_win6.jpg" text:anchor-type="as-char" draw:z-index="9" svg:width="22.5425cm" style:rel-width="100%" svg:height="2.1166666666667cm" style:rel-height="scale"><draw:image xlink:href="Pictures/7ba521e901bf0077234a4c8f34f1e41f.jpg" xlink:type="simple" xlink:show="embed" xlink:actuate="onLoad"/></draw:frame>sc_win6.jpg</text:p></draw:text-box></draw:frame></text:p>
      <text:p text:style-name="Text_20_body">You can see the value on a gauge using Data Window. <text:line-break/>Open the Data Window selected from Window menu → Data Window</text:p>
      <text:p text:style-name="Text_20_body"><draw:frame draw:style-name="media" draw:name="sc_win5.jpg Legend" text:anchor-type="as-char" draw:z-index="0" svg:width="7.7258333333333cm" style:rel-width="100%"><draw:text-box><text:p text:style-name="legendcenter"><draw:frame draw:style-name="media" draw:name="sc_win5.jpg" text:anchor-type="as-char" draw:z-index="10" svg:width="7.7258333333333cm" style:rel-width="100%" svg:height="4.4979166666667cm" style:rel-height="scale"><draw:image xlink:href="Pictures/b120e5c2366dd2f25ece6e48203408e4.jpg" xlink:type="simple" xlink:show="embed" xlink:actuate="onLoad"/></draw:frame>sc_win5.jpg</text:p></draw:text-box></draw:frame></text:p>
      <text:p text:style-name="Text_20_body">Moving the linear motor slider or rotary motor rotor the gauge visualize the electrical angle from 0 to 360 degrees. <text:line-break/>Please check the value when rotating the measurement must be stable and smooth. You can increase or decrease the resolution to see the signal to noise ratio.</text:p>
      <text:p text:style-name="Text_20_body"><draw:frame draw:style-name="media" draw:name="sc_win7.jpg Legend" text:anchor-type="as-char" draw:z-index="0" svg:width="21.537083333333cm" style:rel-width="100%"><draw:text-box><text:p text:style-name="legendcenter"><draw:frame draw:style-name="media" draw:name="sc_win7.jpg" text:anchor-type="as-char" draw:z-index="11" svg:width="21.537083333333cm" style:rel-width="100%" svg:height="8.9958333333333cm" style:rel-height="scale"><draw:image xlink:href="Pictures/4544fcd3f4eb182c0fd9b6aa6d1fdd23.jpg" xlink:type="simple" xlink:show="embed" xlink:actuate="onLoad"/></draw:frame>sc_win7.jpg</text:p></draw:text-box></draw:frame></text:p>
      <text:h text:style-name="Heading_20_3" text:outline-level="3"><text:bookmark-start text:name="__RefHeading___abz_generator_for_digital_encoder_emulation_-_biss_interface_connected_on_port_x4_17"/><text:bookmark-start text:name="abz_generator_for_digital_encoder_emulation_-_biss_interface_connected_on_port_x4"/>ABZ Generator for digital encoder emulation - BiSS interface connected on port X4<text:bookmark-end text:name="__RefHeading___abz_generator_for_digital_encoder_emulation_-_biss_interface_connected_on_port_x4_17"/><text:bookmark-end text:name="abz_generator_for_digital_encoder_emulation_-_biss_interface_connected_on_port_x4"/></text:h>
      <text:p text:style-name="Text_20_body">If you need the ABZ output active on the interpolator port X1, please check ABZ output enabled checkbox. <text:line-break/>The resolution related to AB output pulses is programmable using the AB Output Cycles parameter (here as default 1024). <text:line-break/>Polarity, Rotation and Z output is programmable as well.</text:p>
      <text:p text:style-name="Text_20_body"><draw:frame draw:style-name="media" draw:name="abz_encoder_emulation.jpg Legend" text:anchor-type="as-char" draw:z-index="0" svg:width="22.516041666667cm" style:rel-width="100%"><draw:text-box><text:p text:style-name="legendcenter"><draw:frame draw:style-name="media" draw:name="abz_encoder_emulation.jpg" text:anchor-type="as-char" draw:z-index="12" svg:width="22.516041666667cm" style:rel-width="100%" svg:height="9.1016666666667cm" style:rel-height="scale"><draw:image xlink:href="Pictures/a199282b6b855535e9955adc48611829.jpg" xlink:type="simple" xlink:show="embed" xlink:actuate="onLoad"/></draw:frame>abz_encoder_emulation.jpg</text:p></draw:text-box></draw:frame></text:p>
      <text:h text:style-name="Heading_20_3" text:outline-level="3"><text:bookmark-start text:name="__RefHeading___sin_cos_output_for_uvw_emulation_-_biss_interface_connected_on_port_x4_18"/><text:bookmark-start text:name="sin_cos_output_for_uvw_emulation_-_biss_interface_connected_on_port_x4"/>SIN/COS Output for UVW Emulation - BiSS interface connected on port X4<text:bookmark-end text:name="__RefHeading___sin_cos_output_for_uvw_emulation_-_biss_interface_connected_on_port_x4_18"/><text:bookmark-end text:name="sin_cos_output_for_uvw_emulation_-_biss_interface_connected_on_port_x4"/></text:h>
      <text:p text:style-name="Text_20_body">In order to use the second interpolator ic as UVW generator the SIN/COS Outputs must be active.</text:p>
      <text:p text:style-name="Text_20_body"><draw:frame draw:style-name="media" draw:name="sc_win3.jpg Legend" text:anchor-type="as-char" draw:z-index="0" svg:width="22.38375cm" style:rel-width="100%"><draw:text-box><text:p text:style-name="legendcenter"><draw:frame draw:style-name="media" draw:name="sc_win3.jpg" text:anchor-type="as-char" draw:z-index="13" svg:width="22.38375cm" style:rel-width="100%" svg:height="7.4877083333333cm" style:rel-height="scale"><draw:image xlink:href="Pictures/838f5aa946dd0f87b670a9ffbd0daf34.jpg" xlink:type="simple" xlink:show="embed" xlink:actuate="onLoad"/></draw:frame>sc_win3.jpg</text:p></draw:text-box></draw:frame></text:p>
      <text:h text:style-name="Heading_20_3" text:outline-level="3"><text:bookmark-start text:name="__RefHeading___uvw_generator_-_biss_interface_connected_on_port_x2_19"/><text:bookmark-start text:name="uvw_generator_-_biss_interface_connected_on_port_x2"/>UVW Generator - BiSS interface connected on port X2<text:bookmark-end text:name="__RefHeading___uvw_generator_-_biss_interface_connected_on_port_x2_19"/><text:bookmark-end text:name="uvw_generator_-_biss_interface_connected_on_port_x2"/></text:h>
      <text:p text:style-name="Text_20_body">In order to active the generation of UVW on port X1, please activate the UVW generator check the UVW generator enabled checkbox. <text:line-break/>You can change the pole pairs in respect to the motor construction. Here as default for linear motors = 1.</text:p>
      <text:p text:style-name="Text_20_body"><draw:frame draw:style-name="media" draw:name="sc_win4.jpg Legend" text:anchor-type="as-char" draw:z-index="0" svg:width="22.436666666667cm" style:rel-width="100%"><draw:text-box><text:p text:style-name="legendcenter"><draw:frame draw:style-name="media" draw:name="sc_win4.jpg" text:anchor-type="as-char" draw:z-index="14" svg:width="22.436666666667cm" style:rel-width="100%" svg:height="8.5989583333333cm" style:rel-height="scale"><draw:image xlink:href="Pictures/91ffb45d00bf243275885a824691c328.jpg" xlink:type="simple" xlink:show="embed" xlink:actuate="onLoad"/></draw:frame>sc_win4.jpg</text:p></draw:text-box></draw:frame></text:p>
      <text:h text:style-name="Heading_20_2" text:outline-level="2"><text:bookmark-start text:name="__RefHeading___example_of_output_signals_20"/><text:bookmark-start text:name="example_of_output_signals"/>Example of output signals<text:bookmark-end text:name="__RefHeading___example_of_output_signals_20"/><text:bookmark-end text:name="example_of_output_signals"/></text:h>
      <text:h text:style-name="Heading_20_3" text:outline-level="3"><text:bookmark-start text:name="__RefHeading___abz_signals_with_512_pulse_cycle_21"/><text:bookmark-start text:name="abz_signals_with_512_pulse_cycle"/>ABZ Signals with 512 pulse / cycle<text:bookmark-end text:name="__RefHeading___abz_signals_with_512_pulse_cycle_21"/><text:bookmark-end text:name="abz_signals_with_512_pulse_cycle"/></text:h>
      <text:p text:style-name="Text_20_body">Green signal is Sine input signal, Violet is Z signal</text:p>
      <text:p text:style-name="Text_20_body"><draw:frame draw:style-name="media" draw:name="abz_signals.jpg Legend" text:anchor-type="as-char" draw:z-index="0" svg:width="27.093333333333cm" style:rel-width="100%"><draw:text-box><text:p text:style-name="legendcenter"><draw:frame draw:style-name="media" draw:name="abz_signals.jpg" text:anchor-type="as-char" draw:z-index="15" svg:width="27.093333333333cm" style:rel-width="100%" svg:height="12.514791666667cm" style:rel-height="scale"><draw:image xlink:href="Pictures/622301d8a7d41578f96b955cd663bf1d.jpg" xlink:type="simple" xlink:show="embed" xlink:actuate="onLoad"/></draw:frame>abz_signals.jpg</text:p></draw:text-box></draw:frame></text:p>
      <text:h text:style-name="Heading_20_3" text:outline-level="3"><text:bookmark-start text:name="__RefHeading___uvw_signals_with_1_pole_pairs_22"/><text:bookmark-start text:name="uvw_signals_with_1_pole_pairs"/>UVW Signals with 1 pole pairs<text:bookmark-end text:name="__RefHeading___uvw_signals_with_1_pole_pairs_22"/><text:bookmark-end text:name="uvw_signals_with_1_pole_pairs"/></text:h>
      <text:p text:style-name="Text_20_body">Green signal is Sine input signal, yellow, blue and violets are UVW commutation signals</text:p>
      <text:p text:style-name="Text_20_body"><draw:frame draw:style-name="media" draw:name="uvw_signals.jpg Legend" text:anchor-type="as-char" draw:z-index="0" svg:width="27.093333333333cm" style:rel-width="100%"><draw:text-box><text:p text:style-name="legendcenter"><draw:frame draw:style-name="media" draw:name="uvw_signals.jpg" text:anchor-type="as-char" draw:z-index="16" svg:width="27.093333333333cm" style:rel-width="100%" svg:height="12.514791666667cm" style:rel-height="scale"><draw:image xlink:href="Pictures/67acfd1a6808241b5596bbeddc0e1642.jpg" xlink:type="simple" xlink:show="embed" xlink:actuate="onLoad"/></draw:frame>uvw_signals.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5::53:10</meta:creation-date>
    <dc:creator>Generated</dc:creator>
    <dc:date>2026-09-08T05::53:10</dc:date>
    <dc:language>en-US</dc:language>
    <meta:editing-cycles>1</meta:editing-cycles>
    <meta:editing-duration>PT0S</meta:editing-duration>
    <dc:title>miniature_motors:nq8d_interpolator</dc:title>
  </office:meta>
</office:document-meta>
</file>