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9b7d2334d0dc23ef96370c3b819b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st_converter"/><text:bookmark-start text:name="__RefHeading___uplc_structured_text_compiler_1"/><text:bookmark-start text:name="uplc_structured_text_compiler"/>uPLC Structured Text Compiler<text:bookmark-end text:name="__RefHeading___uplc_structured_text_compiler_1"/><text:bookmark-end text:name="uplc_structured_text_compiler"/></text:h>
      <text:h text:style-name="Heading_20_2" text:outline-level="2"><text:bookmark-start text:name="__RefHeading___introduction_to_the_st_to_il_converter_2"/><text:bookmark-start text:name="introduction_to_the_st_to_il_converter"/>Introduction to the ST to IL Converter<text:bookmark-end text:name="__RefHeading___introduction_to_the_st_to_il_converter_2"/><text:bookmark-end text:name="introduction_to_the_st_to_il_converter"/></text:h>
      <text:p text:style-name="Text_20_body">The <text:span text:style-name="Strong_20_Emphasis">ST to IL Converter</text:span> is a specialized utility designed to bridge the gap between high-level programming and drive-level execution. This tool allows developers to write control logic using <text:span text:style-name="Strong_20_Emphasis">Structured Text (ST)</text:span>—a high-level, Pascal-like language—and automatically convert it into the <text:span text:style-name="Strong_20_Emphasis">Instruction List (IL)</text:span> format required by our integrated drives.</text:p>
      <text:p text:style-name="Text_20_body">This tool is ideal for users who need to implement complex mathematical algorithms, data handling, or conditional loops that are often more efficiently managed via text-based coding than graphical environments.</text:p>
      <text:p text:style-name="Text_20_body">You can use this tool here: <text:a xlink:type="simple" xlink:href="https://www.ni-lab.online/new_websmart/nilab_st_converter.php" text:style-name="Internet_20_link" text:visited-style-name="Visited_20_Internet_20_Link">https://www.ni-lab.online/new_websmart/nilab_st_converter.php</text:a></text:p>
      <text:h text:style-name="Heading_20_3" text:outline-level="3"><text:bookmark-start text:name="__RefHeading___how_it_works_with_nilab_starter_3"/><text:bookmark-start text:name="how_it_works_with_nilab_starter"/>How it Works with NiLAB Starter<text:bookmark-end text:name="__RefHeading___how_it_works_with_nilab_starter_3"/><text:bookmark-end text:name="how_it_works_with_nilab_starter"/></text:h>
      <text:p text:style-name="Text_20_body">The converter is fully integrated into the NiLAB development workflow, providing a flexible alternative to the Ladder Editor:</text:p>
      <text:p text:style-name="Text_20_body"><draw:frame draw:style-name="media" draw:name="0" text:anchor-type="as-char" draw:z-index="0" svg:width="18.520833333333cm" style:rel-width="100%" svg:height="9.763125cm" style:rel-height="scale"><draw:image xlink:href="Pictures/869b7d2334d0dc23ef96370c3b819beb.jp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Code Development:</text:span>  Write your control algorithms in the ST editor using standard syntax (IF-THEN-ELSE, CASE, FOR/WHILE loops, etc.).</text:p>
        </text:list-item>
        <text:list-item>
          <text:p text:style-name="List_20_1_Content"> <text:span text:style-name="Strong_20_Emphasis">Conversion:</text:span>  The tool parses the Structured Text and generates an optimized <text:span text:style-name="Strong_20_Emphasis">Instruction List (IL)</text:span>  file.</text:p>
        </text:list-item>
        <text:list-item>
          <text:p text:style-name="List_20_1_Content"> <text:span text:style-name="Strong_20_Emphasis">Integration:</text:span>  The resulting IL file is loaded into <text:span text:style-name="Strong_20_Emphasis">NiLAB Starter</text:span>, which compiles the code specifically for the integrated drive's architecture.</text:p>
        </text:list-item>
        <text:list-item>
          <text:p text:style-name="List_20_1_Content_Last"> <text:span text:style-name="Strong_20_Emphasis">Deployment:</text:span>  Using NiLAB Starter, the compiled program is downloaded directly into the motor, ready for execution.</text:p>
        </text:list-item>
      </text:list>
      <text:h text:style-name="Heading_20_3" text:outline-level="3"><text:bookmark-start text:name="__RefHeading___key_advantages_4"/><text:bookmark-start text:name="key_advantages"/>Key Advantages<text:bookmark-end text:name="__RefHeading___key_advantages_4"/><text:bookmark-end text:name="key_advantages"/></text:h>
      <text:list text:style-name="List_20_1" text:continue-numbering="false">
        <text:list-item>
          <text:p text:style-name="List_20_1_Content_First"> <text:span text:style-name="Strong_20_Emphasis">Flexible Programming:</text:span>  Choose the best language for the task—use ST for complex logic and Ladder for sequential control.</text:p>
        </text:list-item>
        <text:list-item>
          <text:p text:style-name="List_20_1_Content"> <text:span text:style-name="Strong_20_Emphasis">Seamless Translation:</text:span>  Automated conversion eliminates manual coding errors when moving from ST to IL.</text:p>
        </text:list-item>
        <text:list-item>
          <text:p text:style-name="List_20_1_Content"> <text:span text:style-name="Strong_20_Emphasis">Optimized Performance:</text:span>  The converter generates clean Instruction List code to ensure efficient execution within the drive’s internal uPLC.</text:p>
        </text:list-item>
        <text:list-item>
          <text:p text:style-name="List_20_1_Content_Last"> <text:span text:style-name="Strong_20_Emphasis">Unified Workflow:</text:span>  Both the ST Converter and the Ladder Editor share the same deployment path via NiLAB Starter, providing a consistent user experienc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53:23</meta:creation-date>
    <dc:creator>Generated</dc:creator>
    <dc:date>2026-09-08T05::53:23</dc:date>
    <dc:language>en-US</dc:language>
    <meta:editing-cycles>1</meta:editing-cycles>
    <meta:editing-duration>PT0S</meta:editing-duration>
    <dc:title>integrated_drive_motors:st_converter</dc:title>
  </office:meta>
</office:document-meta>
</file>