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32625c57fd0360b18ae24236e77ec0.png"/>
  <manifest:file-entry manifest:media-type="image/jpeg" manifest:full-path="Pictures/bdd6c316cfa7e2c69eff954fd17210f1.jpg"/>
  <manifest:file-entry manifest:media-type="image/jpeg" manifest:full-path="Pictures/2f7af8e58c6c97b5d47cb8a2cdee0b35.jpg"/>
  <manifest:file-entry manifest:media-type="image/jpeg" manifest:full-path="Pictures/e85c4008ba6a9392c61efabc316ca90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ed_drive_motors:powerlink_gateway"/><text:bookmark-start text:name="__RefHeading___ethernet_powerlink_gateway_1"/><text:bookmark-start text:name="ethernet_powerlink_gateway"/>Ethernet/Powerlink Gateway<text:bookmark-end text:name="__RefHeading___ethernet_powerlink_gateway_1"/><text:bookmark-end text:name="ethernet_powerlink_gateway"/></text:h>
      <text:p text:style-name="Text_20_body"><draw:frame draw:style-name="media" draw:name="0" text:anchor-type="as-char" draw:z-index="0" svg:width="7.9375cm" style:rel-width="100%" svg:height="2.06375cm" style:rel-height="scale"><draw:image xlink:href="Pictures/e432625c57fd0360b18ae24236e77ec0.png" xlink:type="simple" xlink:show="embed" xlink:actuate="onLoad"/></draw:frame></text:p>
      <text:p text:style-name="Text_20_body">In order to control the integrated drive motor with Ethernet/Powerlink Master PLC, it is possibile to use a standard Gateway solution.<text:line-break/>
The NLi motor must be updated with the Extended PDO Firmware. Please contact NiLAB for the right firmware.</text:p>
      <text:h text:style-name="Heading_20_2" text:outline-level="2"><text:bookmark-start text:name="__RefHeading___hilscher_netx_100_ethernet_powerlink_to_canopen_gateway_2"/><text:bookmark-start text:name="hilscher_netx_100_ethernet_powerlink_to_canopen_gateway"/>Hilscher NETX 100 Ethernet/Powerlink to CanOPEN Gateway<text:bookmark-end text:name="__RefHeading___hilscher_netx_100_ethernet_powerlink_to_canopen_gateway_2"/><text:bookmark-end text:name="hilscher_netx_100_ethernet_powerlink_to_canopen_gateway"/></text:h>
      <text:p text:style-name="Text_20_body"><draw:frame draw:style-name="media" draw:name="hilscher_1.jpg Legend" text:anchor-type="as-char" draw:z-index="0" svg:width="17.197916666667cm" style:rel-width="100%"><draw:text-box><text:p text:style-name="legendcenter"><draw:frame draw:style-name="media" draw:name="hilscher_1.jpg" text:anchor-type="as-char" draw:z-index="1" svg:width="17.197916666667cm" style:rel-width="100%" svg:height="12.197291666667cm" style:rel-height="scale"><draw:image xlink:href="Pictures/bdd6c316cfa7e2c69eff954fd17210f1.jpg" xlink:type="simple" xlink:show="embed" xlink:actuate="onLoad"/></draw:frame>hilscher_1.jpg</text:p></draw:text-box></draw:frame></text:p>
      <text:p text:style-name="Text_20_body"><draw:frame draw:style-name="media" draw:name="hilscher_2.jpg Legend" text:anchor-type="as-char" draw:z-index="0" svg:width="17.197916666667cm" style:rel-width="100%"><draw:text-box><text:p text:style-name="legendcenter"><draw:frame draw:style-name="media" draw:name="hilscher_2.jpg" text:anchor-type="as-char" draw:z-index="2" svg:width="17.197916666667cm" style:rel-width="100%" svg:height="12.276666666667cm" style:rel-height="scale"><draw:image xlink:href="Pictures/2f7af8e58c6c97b5d47cb8a2cdee0b35.jpg" xlink:type="simple" xlink:show="embed" xlink:actuate="onLoad"/></draw:frame>hilscher_2.jpg</text:p></draw:text-box></draw:frame></text:p>
      <text:p text:style-name="Text_20_body"><draw:frame draw:style-name="media" draw:name="3" text:anchor-type="as-char" draw:z-index="3" svg:width="17.197916666667cm" style:rel-width="100%" svg:height="11.562291666667cm" style:rel-height="scale"><draw:image xlink:href="Pictures/e85c4008ba6a9392c61efabc316ca906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8::35:11</meta:creation-date>
    <dc:creator>Generated</dc:creator>
    <dc:date>2026-09-07T18::35:11</dc:date>
    <dc:language>en-US</dc:language>
    <meta:editing-cycles>1</meta:editing-cycles>
    <meta:editing-duration>PT0S</meta:editing-duration>
    <dc:title>integrated_drive_motors:powerlink_gateway</dc:title>
  </office:meta>
</office:document-meta>
</file>