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36c2bfae5b45b886a6047b113600d6.jpg"/>
  <manifest:file-entry manifest:media-type="image/jpeg" manifest:full-path="Pictures/6740af85134ae98ae339f1c14945030c.jpg"/>
  <manifest:file-entry manifest:media-type="image/jpeg" manifest:full-path="Pictures/5613a7e7d4fb8f1d5892ea2ef9dfff87.jpg"/>
  <manifest:file-entry manifest:media-type="image/jpeg" manifest:full-path="Pictures/7b71235e944092554502f4a0dc0291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an_open_pdo"/><text:bookmark-start text:name="__RefHeading___can_open_standard_and_extended_pdos_1"/><text:bookmark-start text:name="can_open_standard_and_extended_pdos"/>Can Open standard and extended PDOs<text:bookmark-end text:name="__RefHeading___can_open_standard_and_extended_pdos_1"/><text:bookmark-end text:name="can_open_standard_and_extended_pdos"/></text:h>
      <text:h text:style-name="Heading_20_3" text:outline-level="3"><text:bookmark-start text:name="__RefHeading___standard_pdo_configuration_-_standard_firmware_2"/><text:bookmark-start text:name="standard_pdo_configuration_-_standard_firmware"/>Standard PDO configuration - Standard Firmware<text:bookmark-end text:name="__RefHeading___standard_pdo_configuration_-_standard_firmware_2"/><text:bookmark-end text:name="standard_pdo_configuration_-_standard_firmware"/></text:h>
      <text:p text:style-name="Text_20_body">This implementation comprising 1 TXPDO and 1 RXPDO. EDS File: <text:a xlink:type="simple" xlink:href="https://www.nilab.at/dokuwiki/lib/exe/fetch.php?media=integrated_drive_motors:nli_integrated_motor_standard.zip" text:style-name="Internet_20_link" text:visited-style-name="Visited_20_Internet_20_Link">:integrated_drive_motors:nli_integrated_motor_standard.zip</text:a></text:p>
      <text:h text:style-name="Heading_20_4" text:outline-level="4"><text:bookmark-start text:name="__RefHeading___tx_pdo_-_address_0x1a00_3"/><text:bookmark-start text:name="tx_pdo_-_address_0x1a00"/>Tx PDO - Address 0x1A00<text:bookmark-end text:name="__RefHeading___tx_pdo_-_address_0x1a00_3"/><text:bookmark-end text:name="tx_pdo_-_address_0x1a00"/></text:h>
      <text:p text:style-name="Text_20_body"><draw:frame draw:style-name="media" draw:name="tx_pdo_mapping_default.jpg Legend" text:anchor-type="as-char" draw:z-index="0" svg:width="31.75cm" style:rel-width="100%"><draw:text-box><text:p text:style-name="legendcenter"><draw:frame draw:style-name="media" draw:name="tx_pdo_mapping_default.jpg" text:anchor-type="as-char" draw:z-index="0" svg:width="31.75cm" style:rel-width="100%" svg:height="2.54cm" style:rel-height="scale"><draw:image xlink:href="Pictures/f936c2bfae5b45b886a6047b113600d6.jpg" xlink:type="simple" xlink:show="embed" xlink:actuate="onLoad"/></draw:frame>tx_pdo_mapping_default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ex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Type</text:span> </text:p>
          </table:table-cell>
          <table:table-cell office:value-type="string" table:style-name="tablecell">
            <text:p text:style-name="tablealignleft"><text:span text:style-name="Strong_20_Emphasis">Register Address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*PositionActualValue (counts)</text:p>
          </table:table-cell>
          <table:table-cell office:value-type="string" table:style-name="tablecell">
            <text:p text:style-name="tablealignleft">DINT</text:p>
          </table:table-cell>
          <table:table-cell office:value-type="string" table:style-name="tablecell">
            <text:p text:style-name="tablealignleft">0x6064</text:p>
          </table:table-cell>
          <table:table-cell office:value-type="string" table:style-name="tablecell">
            <text:p text:style-name="tablealignleft">0x60640020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Statusword</text:p>
          </table:table-cell>
          <table:table-cell office:value-type="string" table:style-name="tablecell">
            <text:p text:style-name="tablealignleft">UINT</text:p>
          </table:table-cell>
          <table:table-cell office:value-type="string" table:style-name="tablecell">
            <text:p text:style-name="tablealignleft">0x6041</text:p>
          </table:table-cell>
          <table:table-cell office:value-type="string" table:style-name="tablecell">
            <text:p text:style-name="tablealignleft">0x60410010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odesofOperationDisplay</text:p>
          </table:table-cell>
          <table:table-cell office:value-type="string" table:style-name="tablecell">
            <text:p text:style-name="tablealignleft">SINT</text:p>
          </table:table-cell>
          <table:table-cell office:value-type="string" table:style-name="tablecell">
            <text:p text:style-name="tablealignleft">0x6061</text:p>
          </table:table-cell>
          <table:table-cell office:value-type="string" table:style-name="tablecell">
            <text:p text:style-name="tablealignleft">0x60610008</text:p>
          </table:table-cell>
        </table:table-row>
      </table:table>
      <text:p text:style-name="Text_20_body">*Note that in order to have mm you have to multiple the position actual value in counts with the scaling factor F=pole pitch/65535. For NLi080 pole pitch=30000, for NLi120 pole pitch=60000.</text:p>
      <text:h text:style-name="Heading_20_4" text:outline-level="4"><text:bookmark-start text:name="__RefHeading___rx_pdo_-_address_0x1600_-_interpolated_positioning_profile_position_4"/><text:bookmark-start text:name="rx_pdo_-_address_0x1600_-_interpolated_positioning_profile_position"/>Rx PDO - Address 0x1600 - Interpolated positioning &amp; Profile position<text:bookmark-end text:name="__RefHeading___rx_pdo_-_address_0x1600_-_interpolated_positioning_profile_position_4"/><text:bookmark-end text:name="rx_pdo_-_address_0x1600_-_interpolated_positioning_profile_position"/></text:h>
      <text:p text:style-name="Text_20_body"><draw:frame draw:style-name="media" draw:name="rx_pdo_mapping_default.jpg Legend" text:anchor-type="as-char" draw:z-index="0" svg:width="31.75cm" style:rel-width="100%"><draw:text-box><text:p text:style-name="legendcenter"><draw:frame draw:style-name="media" draw:name="rx_pdo_mapping_default.jpg" text:anchor-type="as-char" draw:z-index="1" svg:width="31.75cm" style:rel-width="100%" svg:height="2.6458333333333cm" style:rel-height="scale"><draw:image xlink:href="Pictures/6740af85134ae98ae339f1c14945030c.jpg" xlink:type="simple" xlink:show="embed" xlink:actuate="onLoad"/></draw:frame>rx_pdo_mapping_default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ex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Type</text:span> </text:p>
          </table:table-cell>
          <table:table-cell office:value-type="string" table:style-name="tablecell">
            <text:p text:style-name="tablealignleft"><text:span text:style-name="Strong_20_Emphasis">Register Address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nterpolationDataRecord</text:p>
          </table:table-cell>
          <table:table-cell office:value-type="string" table:style-name="tablecell">
            <text:p text:style-name="tablealignleft">DINT</text:p>
          </table:table-cell>
          <table:table-cell office:value-type="string" table:style-name="tablecell">
            <text:p text:style-name="tablealignleft">0x60C1</text:p>
          </table:table-cell>
          <table:table-cell office:value-type="string" table:style-name="tablecell">
            <text:p text:style-name="tablealignleft">0x60C10120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ontrolword</text:p>
          </table:table-cell>
          <table:table-cell office:value-type="string" table:style-name="tablecell">
            <text:p text:style-name="tablealignleft">UINT</text:p>
          </table:table-cell>
          <table:table-cell office:value-type="string" table:style-name="tablecell">
            <text:p text:style-name="tablealignleft">0x6040</text:p>
          </table:table-cell>
          <table:table-cell office:value-type="string" table:style-name="tablecell">
            <text:p text:style-name="tablealignleft">0x60400010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odesofOperation</text:p>
          </table:table-cell>
          <table:table-cell office:value-type="string" table:style-name="tablecell">
            <text:p text:style-name="tablealignleft">SINT</text:p>
          </table:table-cell>
          <table:table-cell office:value-type="string" table:style-name="tablecell">
            <text:p text:style-name="tablealignleft">0x6060</text:p>
          </table:table-cell>
          <table:table-cell office:value-type="string" table:style-name="tablecell">
            <text:p text:style-name="tablealignleft">0x60600008</text:p>
          </table:table-cell>
        </table:table-row>
      </table:table>
      <text:h text:style-name="Heading_20_3" text:outline-level="3"><text:bookmark-start text:name="__RefHeading___extended_pdo_configuration_-_firmware_on_demand_5"/><text:bookmark-start text:name="extended_pdo_configuration_-_firmware_on_demand"/>Extended PDO configuration - Firmware on Demand<text:bookmark-end text:name="__RefHeading___extended_pdo_configuration_-_firmware_on_demand_5"/><text:bookmark-end text:name="extended_pdo_configuration_-_firmware_on_demand"/></text:h>
      <text:p text:style-name="Text_20_body">This implementation comprising 3 TXPDO and 3 RXPDO. EDS File: <text:a xlink:type="simple" xlink:href="https://www.nilab.at/dokuwiki/lib/exe/fetch.php?media=integrated_drive_motors:nli_integrated_motor_extended.zip" text:style-name="Internet_20_link" text:visited-style-name="Visited_20_Internet_20_Link">:integrated_drive_motors:nli_integrated_motor_extended.zip</text:a> <text:line-break/>
<text:span text:style-name="Strong_20_Emphasis">Please contant NiLAB to receive the Firmware.</text:span></text:p>
      <text:p text:style-name="Text_20_body"><draw:frame draw:style-name="media" draw:name="new_pdo_1.jpg Legend" text:anchor-type="as-char" draw:z-index="0" svg:width="28.231041666667cm" style:rel-width="100%"><draw:text-box><text:p text:style-name="legendcenter"><draw:frame draw:style-name="media" draw:name="new_pdo_1.jpg" text:anchor-type="as-char" draw:z-index="2" svg:width="28.231041666667cm" style:rel-width="100%" svg:height="4.3127083333333cm" style:rel-height="scale"><draw:image xlink:href="Pictures/5613a7e7d4fb8f1d5892ea2ef9dfff87.jpg" xlink:type="simple" xlink:show="embed" xlink:actuate="onLoad"/></draw:frame>new_pdo_1.jpg</text:p></draw:text-box></draw:frame></text:p>
      <text:h text:style-name="Heading_20_4" text:outline-level="4"><text:bookmark-start text:name="__RefHeading___txpdo_-_from_motor_to_plc_6"/><text:bookmark-start text:name="txpdo_-_from_motor_to_plc"/>TXPDO - From motor to PLC<text:bookmark-end text:name="__RefHeading___txpdo_-_from_motor_to_plc_6"/><text:bookmark-end text:name="txpdo_-_from_motor_to_pl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Description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INTERNAL MACHINE STA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S402 STATUS WORD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LARM REGISTER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ORQUE CURRENT VALU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OSITION ACTUAL VALU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MOTOR / DRIVE TEMPERATU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=NONE,1=OK_READ,2=OK_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VALUE READ  </text:p>
          </table:table-cell>
        </table:table-row>
      </table:table>
      <text:p text:style-name="Text_20_body">*Note that in order to have mm you have to multiple the position actual value in counts with the scaling factor F=pole pitch/65535. For NLi080 pole pitch=30000, for NLi120 pole pitch=60000.</text:p>
      <text:p text:style-name="Text_20_body"><text:span text:style-name="Strong_20_Emphasis">Internal state machine - STATEVA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Alarm Register Bits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larm type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</table:table-row>
        <table:table-row>
          <table:table-cell office:value-type="string" table:style-name="tablecell">
            <text:p text:style-name="tablealignleft">OVERLOAD I2T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SINCOS OVERRANGE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OTOR OVERTEMP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DCLINK OVERANGE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OTOR OVERCURRENT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</table:table>
      <text:h text:style-name="Heading_20_4" text:outline-level="4"><text:bookmark-start text:name="__RefHeading___rxpdo_-_from_plc_to_motor_7"/><text:bookmark-start text:name="rxpdo_-_from_plc_to_motor"/>RXPDO - From PLC to motor<text:bookmark-end text:name="__RefHeading___rxpdo_-_from_plc_to_motor_7"/><text:bookmark-end text:name="rxpdo_-_from_plc_to_motor"/></text:h>
      <text:p text:style-name="Text_20_body"><draw:frame draw:style-name="media" draw:name="new_pdo_2.jpg Legend" text:anchor-type="as-char" draw:z-index="0" svg:width="28.73375cm" style:rel-width="100%"><draw:text-box><text:p text:style-name="legendcenter"><draw:frame draw:style-name="media" draw:name="new_pdo_2.jpg" text:anchor-type="as-char" draw:z-index="3" svg:width="28.73375cm" style:rel-width="100%" svg:height="4.7095833333333cm" style:rel-height="scale"><draw:image xlink:href="Pictures/7b71235e944092554502f4a0dc02914d.jpg" xlink:type="simple" xlink:show="embed" xlink:actuate="onLoad"/></draw:frame>new_pdo_2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Description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S402 CONTROL WORD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OMMAND WOR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ROFILE POSITION (millimeter)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ROFILE SPEED (mm/sec)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CCELERATION RATE (m/sec2)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ECELERATION RATE (m/sec2)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=NO_COMMAND,1=READ_16BIT,2=WRITE_16BIT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GISTER INDEX TO READ OR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WRITE VALUE  </text:p>
          </table:table-cell>
        </table:table-row>
      </table:table>
      <text:p text:style-name="Text_20_body"><text:span text:style-name="Strong_20_Emphasis">Command Word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3  </text:p>
          </table:table-cell>
          <table:table-cell office:value-type="string" table:style-name="tablecell">
            <text:p text:style-name="tablealignleft">Profile positioning mode (OPMODE = 1)  </text:p>
          </table:table-cell>
        </table:table-row>
        <table:table-row>
          <table:table-cell office:value-type="string" table:style-name="tablecell">
            <text:p text:style-name="tablealignleft">14  </text:p>
          </table:table-cell>
          <table:table-cell office:value-type="string" table:style-name="tablecell">
            <text:p text:style-name="tablealignleft">Jump to Bootloader (FW update)  </text:p>
          </table:table-cell>
        </table:table-row>
        <table:table-row>
          <table:table-cell office:value-type="string" table:style-name="tablecell">
            <text:p text:style-name="tablealignleft">15  </text:p>
          </table:table-cell>
          <table:table-cell office:value-type="string" table:style-name="tablecell">
            <text:p text:style-name="tablealignleft">Internal motion controller (OPMODE = 0)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9:12</meta:creation-date>
    <dc:creator>Generated</dc:creator>
    <dc:date>2026-09-08T13::09:12</dc:date>
    <dc:language>en-US</dc:language>
    <meta:editing-cycles>1</meta:editing-cycles>
    <meta:editing-duration>PT0S</meta:editing-duration>
    <dc:title>integrated_drive_motors:can_open_pdo</dc:title>
  </office:meta>
</office:document-meta>
</file>