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aa66d372b26190b2b39e00bffb0bf8a.jpg"/>
  <manifest:file-entry manifest:media-type="image/jpeg" manifest:full-path="Pictures/2453110902104c94094cd9d430ed27f3.jpg"/>
  <manifest:file-entry manifest:media-type="image/jpeg" manifest:full-path="Pictures/9318fa8719b1b3e22fc080bc1405a8fc.jpg"/>
  <manifest:file-entry manifest:media-type="image/jpeg" manifest:full-path="Pictures/c18c63f3c6ee38e84549558222fa0967.jpg"/>
  <manifest:file-entry manifest:media-type="image/jpeg" manifest:full-path="Pictures/432cdafe69f5343f9b44f5bef795c866.jpg"/>
  <manifest:file-entry manifest:media-type="image/jpeg" manifest:full-path="Pictures/6db9501b11e40a220d426c30c90a19b0.jpg"/>
  <manifest:file-entry manifest:media-type="image/jpeg" manifest:full-path="Pictures/96b8d5d51d37176d22b69e7dac662076.jpg"/>
  <manifest:file-entry manifest:media-type="image/jpeg" manifest:full-path="Pictures/326c6c20e45dfc6454d3b6a4ceadaadb.jpg"/>
  <manifest:file-entry manifest:media-type="image/jpeg" manifest:full-path="Pictures/f28d5e86fc30fca54f4c96277599dfe1.jpg"/>
  <manifest:file-entry manifest:media-type="image/jpeg" manifest:full-path="Pictures/c626e53afc462c7a551b664522b8f22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m_motors:motor_connectors"/><text:bookmark-start text:name="__RefHeading___mbm_connectors_on_motor_side_1"/><text:bookmark-start text:name="mbm_connectors_on_motor_side"/>MBM Connectors on motor side<text:bookmark-end text:name="__RefHeading___mbm_connectors_on_motor_side_1"/><text:bookmark-end text:name="mbm_connectors_on_motor_side"/></text:h>
      <text:h text:style-name="Heading_20_2" text:outline-level="2"><text:bookmark-start text:name="__RefHeading___m17_type_connectors_2"/><text:bookmark-start text:name="m17_type_connectors"/>M17 type connectors<text:bookmark-end text:name="__RefHeading___m17_type_connectors_2"/><text:bookmark-end text:name="m17_type_connec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m17_1.jpg Legend" text:anchor-type="as-char" draw:z-index="0" svg:width="4.8947916666667cm" style:rel-width="100%"><draw:text-box><text:p text:style-name="legendcenter"><draw:frame draw:style-name="media" draw:name="m17_1.jpg" text:anchor-type="as-char" draw:z-index="0" svg:width="4.8947916666667cm" style:rel-width="100%" svg:height="3.4925cm" style:rel-height="scale"><draw:image xlink:href="Pictures/9aa66d372b26190b2b39e00bffb0bf8a.jpg" xlink:type="simple" xlink:show="embed" xlink:actuate="onLoad"/></draw:frame>m17_1.jpg</text:p></draw:text-box></draw:frame></text:p>
          </table:table-cell>
          <table:table-cell office:value-type="string" table:style-name="tablecell">
            <text:p text:style-name="tablealignleft"><draw:frame draw:style-name="media" draw:name="m17_2.jpg Legend" text:anchor-type="as-char" draw:z-index="0" svg:width="4.3127083333333cm" style:rel-width="100%"><draw:text-box><text:p text:style-name="legendcenter"><draw:frame draw:style-name="media" draw:name="m17_2.jpg" text:anchor-type="as-char" draw:z-index="1" svg:width="4.3127083333333cm" style:rel-width="100%" svg:height="3.5454166666667cm" style:rel-height="scale"><draw:image xlink:href="Pictures/2453110902104c94094cd9d430ed27f3.jpg" xlink:type="simple" xlink:show="embed" xlink:actuate="onLoad"/></draw:frame>m17_2.jpg</text:p></draw:text-box></draw:frame></text:p>
          </table:table-cell>
          <table:table-cell office:value-type="string" table:style-name="tablecell">
            <text:p text:style-name="tablealignleft"><draw:frame draw:style-name="media" draw:name="m17_3.jpg Legend" text:anchor-type="as-char" draw:z-index="0" svg:width="4.3391666666667cm" style:rel-width="100%"><draw:text-box><text:p text:style-name="legendcenter"><draw:frame draw:style-name="media" draw:name="m17_3.jpg" text:anchor-type="as-char" draw:z-index="2" svg:width="4.3391666666667cm" style:rel-width="100%" svg:height="3.6247916666667cm" style:rel-height="scale"><draw:image xlink:href="Pictures/9318fa8719b1b3e22fc080bc1405a8fc.jpg" xlink:type="simple" xlink:show="embed" xlink:actuate="onLoad"/></draw:frame>m17_3.jpg</text:p></draw:text-box></draw:frame></text:p>
          </table:table-cell>
          <table:table-cell office:value-type="string" table:style-name="tablecell">
            <text:p text:style-name="tablealignleft"><draw:frame draw:style-name="media" draw:name="m17_4.jpg Legend" text:anchor-type="as-char" draw:z-index="0" svg:width="4.28625cm" style:rel-width="100%"><draw:text-box><text:p text:style-name="legendcenter"><draw:frame draw:style-name="media" draw:name="m17_4.jpg" text:anchor-type="as-char" draw:z-index="3" svg:width="4.28625cm" style:rel-width="100%" svg:height="3.4925cm" style:rel-height="scale"><draw:image xlink:href="Pictures/c18c63f3c6ee38e84549558222fa0967.jpg" xlink:type="simple" xlink:show="embed" xlink:actuate="onLoad"/></draw:frame>m17_4.jpg</text:p></draw:text-box></draw:frame></text:p>
          </table:table-cell>
        </table:table-row>
        <table:table-row>
          <table:table-cell office:value-type="string" table:style-name="tablecell">
            <text:p text:style-name="tablealignleft">Fixed side <text:line-break/>Feeedback E - external view</text:p>
          </table:table-cell>
          <table:table-cell office:value-type="string" table:style-name="tablecell">
            <text:p text:style-name="tablealignleft">Flying side <text:line-break/>Feedback P - external view</text:p>
          </table:table-cell>
          <table:table-cell office:value-type="string" table:style-name="tablecell">
            <text:p text:style-name="tablealignleft">Fixed side <text:line-break/>Motor phases - external view</text:p>
          </table:table-cell>
          <table:table-cell office:value-type="string" table:style-name="tablecell">
            <text:p text:style-name="tablealignleft">Flying side <text:line-break/>Motor phases - external view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ASTA 876 - 09010002</text:span>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BSTA 861 - 09020002</text:span> </text:p>
          </table:table-cell>
        </table:table-row>
      </table:table>
      <text:h text:style-name="Heading_20_2" text:outline-level="2"><text:bookmark-start text:name="__RefHeading___m23_type_connectors_3"/><text:bookmark-start text:name="m23_type_connectors"/>M23 type connectors<text:bookmark-end text:name="__RefHeading___m23_type_connectors_3"/><text:bookmark-end text:name="m23_type_connec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m23_1.jpg Legend" text:anchor-type="as-char" draw:z-index="0" svg:width="3.8629166666667cm" style:rel-width="100%"><draw:text-box><text:p text:style-name="legendcenter"><draw:frame draw:style-name="media" draw:name="m23_1.jpg" text:anchor-type="as-char" draw:z-index="4" svg:width="3.8629166666667cm" style:rel-width="100%" svg:height="3.65125cm" style:rel-height="scale"><draw:image xlink:href="Pictures/432cdafe69f5343f9b44f5bef795c866.jpg" xlink:type="simple" xlink:show="embed" xlink:actuate="onLoad"/></draw:frame>m23_1.jpg</text:p></draw:text-box></draw:frame></text:p>
          </table:table-cell>
          <table:table-cell office:value-type="string" table:style-name="tablecell">
            <text:p text:style-name="tablealignleft"><draw:frame draw:style-name="media" draw:name="m23_2.jpg Legend" text:anchor-type="as-char" draw:z-index="0" svg:width="3.889375cm" style:rel-width="100%"><draw:text-box><text:p text:style-name="legendcenter"><draw:frame draw:style-name="media" draw:name="m23_2.jpg" text:anchor-type="as-char" draw:z-index="5" svg:width="3.889375cm" style:rel-width="100%" svg:height="3.889375cm" style:rel-height="scale"><draw:image xlink:href="Pictures/6db9501b11e40a220d426c30c90a19b0.jpg" xlink:type="simple" xlink:show="embed" xlink:actuate="onLoad"/></draw:frame>m23_2.jpg</text:p></draw:text-box></draw:frame></text:p>
          </table:table-cell>
          <table:table-cell office:value-type="string" table:style-name="tablecell">
            <text:p text:style-name="tablealignleft"><draw:frame draw:style-name="media" draw:name="m23_3.jpg Legend" text:anchor-type="as-char" draw:z-index="0" svg:width="4.1010416666667cm" style:rel-width="100%"><draw:text-box><text:p text:style-name="legendcenter"><draw:frame draw:style-name="media" draw:name="m23_3.jpg" text:anchor-type="as-char" draw:z-index="6" svg:width="4.1010416666667cm" style:rel-width="100%" svg:height="3.9952083333333cm" style:rel-height="scale"><draw:image xlink:href="Pictures/96b8d5d51d37176d22b69e7dac662076.jpg" xlink:type="simple" xlink:show="embed" xlink:actuate="onLoad"/></draw:frame>m23_3.jpg</text:p></draw:text-box></draw:frame></text:p>
          </table:table-cell>
          <table:table-cell office:value-type="string" table:style-name="tablecell">
            <text:p text:style-name="tablealignleft"><draw:frame draw:style-name="media" draw:name="m23_4.jpg Legend" text:anchor-type="as-char" draw:z-index="0" svg:width="4.1804166666667cm" style:rel-width="100%"><draw:text-box><text:p text:style-name="legendcenter"><draw:frame draw:style-name="media" draw:name="m23_4.jpg" text:anchor-type="as-char" draw:z-index="7" svg:width="4.1804166666667cm" style:rel-width="100%" svg:height="3.9158333333333cm" style:rel-height="scale"><draw:image xlink:href="Pictures/326c6c20e45dfc6454d3b6a4ceadaadb.jpg" xlink:type="simple" xlink:show="embed" xlink:actuate="onLoad"/></draw:frame>m23_4.jpg</text:p></draw:text-box></draw:frame></text:p>
          </table:table-cell>
        </table:table-row>
        <table:table-row>
          <table:table-cell office:value-type="string" table:style-name="tablecell">
            <text:p text:style-name="tablealignleft">Fixed side <text:line-break/>Feeedback E - external view</text:p>
          </table:table-cell>
          <table:table-cell office:value-type="string" table:style-name="tablecell">
            <text:p text:style-name="tablealignleft">Flying side <text:line-break/>Feedback P - external view</text:p>
          </table:table-cell>
          <table:table-cell office:value-type="string" table:style-name="tablecell">
            <text:p text:style-name="tablealignleft">Fixed side <text:line-break/>Motor phases - external view</text:p>
          </table:table-cell>
          <table:table-cell office:value-type="string" table:style-name="tablecell">
            <text:p text:style-name="tablealignleft">Flying side <text:line-break/>Motor phases - external view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ASTA 014 - 09010005</text:span>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BSTA 085 - 09020004</text:span> </text:p>
          </table:table-cell>
        </table:table-row>
      </table:table>
      <text:h text:style-name="Heading_20_2" text:outline-level="2"><text:bookmark-start text:name="__RefHeading___m40_type_connectors_power_only_4"/><text:bookmark-start text:name="m40_type_connectors_power_only"/>M40 type connectors (Power only)<text:bookmark-end text:name="__RefHeading___m40_type_connectors_power_only_4"/><text:bookmark-end text:name="m40_type_connectors_power_onl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m40_1.jpg Legend" text:anchor-type="as-char" draw:z-index="0" svg:width="2.936875cm" style:rel-width="100%"><draw:text-box><text:p text:style-name="legendcenter"><draw:frame draw:style-name="media" draw:name="m40_1.jpg" text:anchor-type="as-char" draw:z-index="8" svg:width="2.936875cm" style:rel-width="100%" svg:height="3.3072916666667cm" style:rel-height="scale"><draw:image xlink:href="Pictures/f28d5e86fc30fca54f4c96277599dfe1.jpg" xlink:type="simple" xlink:show="embed" xlink:actuate="onLoad"/></draw:frame>m40_1.jpg</text:p></draw:text-box></draw:frame></text:p>
          </table:table-cell>
          <table:table-cell office:value-type="string" table:style-name="tablecell">
            <text:p text:style-name="tablealignleft"><draw:frame draw:style-name="media" draw:name="m40_2.jpg Legend" text:anchor-type="as-char" draw:z-index="0" svg:width="3.33375cm" style:rel-width="100%"><draw:text-box><text:p text:style-name="legendcenter"><draw:frame draw:style-name="media" draw:name="m40_2.jpg" text:anchor-type="as-char" draw:z-index="9" svg:width="3.33375cm" style:rel-width="100%" svg:height="2.9104166666667cm" style:rel-height="scale"><draw:image xlink:href="Pictures/c626e53afc462c7a551b664522b8f22b.jpg" xlink:type="simple" xlink:show="embed" xlink:actuate="onLoad"/></draw:frame>m40_2.jpg</text:p></draw:text-box></draw:frame></text:p>
          </table:table-cell>
        </table:table-row>
        <table:table-row>
          <table:table-cell office:value-type="string" table:style-name="tablecell">
            <text:p text:style-name="tablealignleft">Fixed side <text:line-break/>Motor phases - external view</text:p>
          </table:table-cell>
          <table:table-cell office:value-type="string" table:style-name="tablecell">
            <text:p text:style-name="tablealignleft">Flying side <text:line-break/>Motor phases - external view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CSTA 263 FR5244 - 09020005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12:04</meta:creation-date>
    <dc:creator>Generated</dc:creator>
    <dc:date>2026-09-08T13::12:04</dc:date>
    <dc:language>en-US</dc:language>
    <meta:editing-cycles>1</meta:editing-cycles>
    <meta:editing-duration>PT0S</meta:editing-duration>
    <dc:title>mbm_motors:motor_connectors</dc:title>
  </office:meta>
</office:document-meta>
</file>