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89fde1e6c316ac7ff25138caa45fd0c.jpg"/>
  <manifest:file-entry manifest:media-type="image/jpeg" manifest:full-path="Pictures/a9600158a942803dc90b772fa468b08d.jpg"/>
  <manifest:file-entry manifest:media-type="image/jpeg" manifest:full-path="Pictures/2e935adb2f5cdf70e5d9b8da05c6ecb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bd_servo_drive:main_supply"/><text:bookmark-start text:name="__RefHeading___connection_to_3-phases_mains_supply_networks_1"/><text:bookmark-start text:name="connection_to_3-phases_mains_supply_networks"/>Connection to 3-phases Mains Supply Networks<text:bookmark-end text:name="__RefHeading___connection_to_3-phases_mains_supply_networks_1"/><text:bookmark-end text:name="connection_to_3-phases_mains_supply_networks"/></text:h>
      <text:h text:style-name="Heading_20_2" text:outline-level="2"><text:bookmark-start text:name="__RefHeading___connection_with_3x400_vac_power_lines_2"/><text:bookmark-start text:name="connection_with_3x400_vac_power_lines"/>Connection with 3x400 VAC power lines<text:bookmark-end text:name="__RefHeading___connection_with_3x400_vac_power_lines_2"/><text:bookmark-end text:name="connection_with_3x400_vac_power_lines"/></text:h>
      <text:p text:style-name="Text_20_body">The connection of the main electrical supply is made via the C4 connector. The servo amplifier must be powered only by a 3-phase grounded current in the range 230V-10%, 400 +10% and 50/60Hz frequency.</text:p>
      <text:p text:style-name="Text_20_body"><draw:frame draw:style-name="media" draw:name="main_1.jpg Legend" text:anchor-type="as-char" draw:z-index="0" svg:width="21.166666666667cm" style:rel-width="100%"><draw:text-box><text:p text:style-name="legendcenter"><draw:frame draw:style-name="media" draw:name="main_1.jpg" text:anchor-type="as-char" draw:z-index="0" svg:width="21.166666666667cm" style:rel-width="100%" svg:height="8.3079166666667cm" style:rel-height="scale"><draw:image xlink:href="Pictures/089fde1e6c316ac7ff25138caa45fd0c.jpg" xlink:type="simple" xlink:show="embed" xlink:actuate="onLoad"/></draw:frame>main_1.jpg</text:p></draw:text-box></draw:frame></text:p>
      <text:p text:style-name="Text_20_body"><draw:frame draw:style-name="media" draw:name="main_2.jpg Legend" text:anchor-type="as-char" draw:z-index="0" svg:width="21.166666666667cm" style:rel-width="100%"><draw:text-box><text:p text:style-name="legendcenter"><draw:frame draw:style-name="media" draw:name="main_2.jpg" text:anchor-type="as-char" draw:z-index="1" svg:width="21.166666666667cm" style:rel-width="100%" svg:height="20.134791666667cm" style:rel-height="scale"><draw:image xlink:href="Pictures/a9600158a942803dc90b772fa468b08d.jpg" xlink:type="simple" xlink:show="embed" xlink:actuate="onLoad"/></draw:frame>main_2.jpg</text:p></draw:text-box></draw:frame></text:p>
      <text:h text:style-name="Heading_20_2" text:outline-level="2"><text:bookmark-start text:name="__RefHeading___connection_with_230vac_single_phase_powerline_3"/><text:bookmark-start text:name="connection_with_230vac_single_phase_powerline"/>Connection with 230VAC single phase powerline<text:bookmark-end text:name="__RefHeading___connection_with_230vac_single_phase_powerline_3"/><text:bookmark-end text:name="connection_with_230vac_single_phase_powerline"/></text:h>
      <text:p text:style-name="Text_20_body">Please note that if you would like to use with monophase 230VAC power lines you have to connect L1, L2 and PE.<text:line-break/>
Respectively, <text:span text:style-name="Strong_20_Emphasis">L1 (phase), L2 (neutral) and L3 (Protection earth).</text:span></text:p>
      <text:p text:style-name="Text_20_body">Then set the right Supply values on the Basic Setup windon of TKSED software.</text:p>
      <text:p text:style-name="Text_20_body"><draw:frame draw:style-name="media" draw:name="2" text:anchor-type="as-char" draw:z-index="2" svg:width="21.166666666667cm" style:rel-width="100%" svg:height="13.0175cm" style:rel-height="scale"><draw:image xlink:href="Pictures/2e935adb2f5cdf70e5d9b8da05c6ecb3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3::09:17</meta:creation-date>
    <dc:creator>Generated</dc:creator>
    <dc:date>2026-09-08T13::09:17</dc:date>
    <dc:language>en-US</dc:language>
    <meta:editing-cycles>1</meta:editing-cycles>
    <meta:editing-duration>PT0S</meta:editing-duration>
    <dc:title>mbd_servo_drive:main_supply</dc:title>
  </office:meta>
</office:document-meta>
</file>