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3a665d0ee512fb49c5133b78c94425f.jpg"/>
  <manifest:file-entry manifest:media-type="image/jpeg" manifest:full-path="Pictures/f62e19cd8cf5a9ab80d5f3573ff49498.jpg"/>
  <manifest:file-entry manifest:media-type="image/jpeg" manifest:full-path="Pictures/24cf7678424baeccac53a4d5d84f10b1.jpg"/>
  <manifest:file-entry manifest:media-type="image/jpeg" manifest:full-path="Pictures/de1194327b34e17936d576ba5645ecc0.jpg"/>
  <manifest:file-entry manifest:media-type="image/jpeg" manifest:full-path="Pictures/e093baef9a69f10cde6c4b1a4d911989.jpg"/>
  <manifest:file-entry manifest:media-type="image/jpeg" manifest:full-path="Pictures/05fa5a56f6d7bbcb2621993f2790e56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m_linear_axes:mounting_examples"/><text:bookmark-start text:name="__RefHeading___mounting_examples_1"/><text:bookmark-start text:name="mounting_examples"/>Mounting examples<text:bookmark-end text:name="__RefHeading___mounting_examples_1"/><text:bookmark-end text:name="mounting_examples"/></text:h>
      <text:h text:style-name="Heading_20_3" text:outline-level="3"><text:bookmark-start text:name="__RefHeading___d_gantry_2"/><text:bookmark-start text:name="d_gantry"/>2D Gantry<text:bookmark-end text:name="__RefHeading___d_gantry_2"/><text:bookmark-end text:name="d_gantry"/></text:h>
      <text:p text:style-name="Text_20_body"><draw:frame draw:style-name="media" draw:name="a_mount.jpg Legend" text:anchor-type="as-char" draw:z-index="0" svg:width="21.166666666667cm" style:rel-width="100%"><draw:text-box><text:p text:style-name="legendcenter"><draw:frame draw:style-name="media" draw:name="a_mount.jpg" text:anchor-type="as-char" draw:z-index="0" svg:width="21.166666666667cm" style:rel-width="100%" svg:height="11.218333333333cm" style:rel-height="scale"><draw:image xlink:href="Pictures/13a665d0ee512fb49c5133b78c94425f.jpg" xlink:type="simple" xlink:show="embed" xlink:actuate="onLoad"/></draw:frame>a_mount.jpg</text:p></draw:text-box></draw:frame></text:p>
      <text:h text:style-name="Heading_20_3" text:outline-level="3"><text:bookmark-start text:name="__RefHeading___dual_carriage_3"/><text:bookmark-start text:name="dual_carriage"/>Dual Carriage<text:bookmark-end text:name="__RefHeading___dual_carriage_3"/><text:bookmark-end text:name="dual_carriage"/></text:h>
      <text:p text:style-name="Text_20_body"><draw:frame draw:style-name="media" draw:name="b_mount.jpg Legend" text:anchor-type="as-char" draw:z-index="0" svg:width="21.166666666667cm" style:rel-width="100%"><draw:text-box><text:p text:style-name="legendcenter"><draw:frame draw:style-name="media" draw:name="b_mount.jpg" text:anchor-type="as-char" draw:z-index="1" svg:width="21.166666666667cm" style:rel-width="100%" svg:height="10.133541666667cm" style:rel-height="scale"><draw:image xlink:href="Pictures/f62e19cd8cf5a9ab80d5f3573ff49498.jpg" xlink:type="simple" xlink:show="embed" xlink:actuate="onLoad"/></draw:frame>b_mount.jpg</text:p></draw:text-box></draw:frame></text:p>
      <text:h text:style-name="Heading_20_3" text:outline-level="3"><text:bookmark-start text:name="__RefHeading___cantilevel_4"/><text:bookmark-start text:name="cantilevel"/>Cantilevel<text:bookmark-end text:name="__RefHeading___cantilevel_4"/><text:bookmark-end text:name="cantilevel"/></text:h>
      <text:p text:style-name="Text_20_body"><draw:frame draw:style-name="media" draw:name="c_mount.jpg Legend" text:anchor-type="as-char" draw:z-index="0" svg:width="21.166666666667cm" style:rel-width="100%"><draw:text-box><text:p text:style-name="legendcenter"><draw:frame draw:style-name="media" draw:name="c_mount.jpg" text:anchor-type="as-char" draw:z-index="2" svg:width="21.166666666667cm" style:rel-width="100%" svg:height="12.938125cm" style:rel-height="scale"><draw:image xlink:href="Pictures/24cf7678424baeccac53a4d5d84f10b1.jpg" xlink:type="simple" xlink:show="embed" xlink:actuate="onLoad"/></draw:frame>c_mount.jpg</text:p></draw:text-box></draw:frame></text:p>
      <text:h text:style-name="Heading_20_3" text:outline-level="3"><text:bookmark-start text:name="__RefHeading___crossed_axes_5"/><text:bookmark-start text:name="crossed_axes"/>Crossed Axes<text:bookmark-end text:name="__RefHeading___crossed_axes_5"/><text:bookmark-end text:name="crossed_axes"/></text:h>
      <text:p text:style-name="Text_20_body"><draw:frame draw:style-name="media" draw:name="d_mount.jpg Legend" text:anchor-type="as-char" draw:z-index="0" svg:width="21.166666666667cm" style:rel-width="100%"><draw:text-box><text:p text:style-name="legendcenter"><draw:frame draw:style-name="media" draw:name="d_mount.jpg" text:anchor-type="as-char" draw:z-index="3" svg:width="21.166666666667cm" style:rel-width="100%" svg:height="12.356041666667cm" style:rel-height="scale"><draw:image xlink:href="Pictures/de1194327b34e17936d576ba5645ecc0.jpg" xlink:type="simple" xlink:show="embed" xlink:actuate="onLoad"/></draw:frame>d_mount.jpg</text:p></draw:text-box></draw:frame></text:p>
      <text:h text:style-name="Heading_20_3" text:outline-level="3"><text:bookmark-start text:name="__RefHeading___x_crossed_axes_6"/><text:bookmark-start text:name="x_crossed_axes"/>3 x Crossed axes<text:bookmark-end text:name="__RefHeading___x_crossed_axes_6"/><text:bookmark-end text:name="x_crossed_axes"/></text:h>
      <text:p text:style-name="Text_20_body"><draw:frame draw:style-name="media" draw:name="e_mount.jpg Legend" text:anchor-type="as-char" draw:z-index="0" svg:width="21.166666666667cm" style:rel-width="100%"><draw:text-box><text:p text:style-name="legendcenter"><draw:frame draw:style-name="media" draw:name="e_mount.jpg" text:anchor-type="as-char" draw:z-index="4" svg:width="21.166666666667cm" style:rel-width="100%" svg:height="14.816666666667cm" style:rel-height="scale"><draw:image xlink:href="Pictures/e093baef9a69f10cde6c4b1a4d911989.jpg" xlink:type="simple" xlink:show="embed" xlink:actuate="onLoad"/></draw:frame>e_mount.jpg</text:p></draw:text-box></draw:frame></text:p>
      <text:h text:style-name="Heading_20_3" text:outline-level="3"><text:bookmark-start text:name="__RefHeading___side_crossed_axes_7"/><text:bookmark-start text:name="side_crossed_axes"/>Side crossed axes<text:bookmark-end text:name="__RefHeading___side_crossed_axes_7"/><text:bookmark-end text:name="side_crossed_axes"/></text:h>
      <text:p text:style-name="Text_20_body"><draw:frame draw:style-name="media" draw:name="5" text:anchor-type="as-char" draw:z-index="5" svg:width="21.166666666667cm" style:rel-width="100%" svg:height="12.091458333333cm" style:rel-height="scale"><draw:image xlink:href="Pictures/05fa5a56f6d7bbcb2621993f2790e56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1::45:07</meta:creation-date>
    <dc:creator>Generated</dc:creator>
    <dc:date>2026-09-07T11::45:07</dc:date>
    <dc:language>en-US</dc:language>
    <meta:editing-cycles>1</meta:editing-cycles>
    <meta:editing-duration>PT0S</meta:editing-duration>
    <dc:title>lm_linear_axes:mounting_examples</dc:title>
  </office:meta>
</office:document-meta>
</file>