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jpeg" manifest:full-path="Pictures/b1e920a39ee73f206ccf9fbea474d057.jpg"/>
  <manifest:file-entry manifest:media-type="image/jpeg" manifest:full-path="Pictures/c959df244054f5cc64db8723258a6c4e.jpg"/>
  <manifest:file-entry manifest:media-type="image/jpeg" manifest:full-path="Pictures/989a2b709cccc0aa24c6323d93bb0689.jpg"/>
  <manifest:file-entry manifest:media-type="image/jpeg" manifest:full-path="Pictures/2103a221248edd920a485e830bf8c4a9.jpg"/>
  <manifest:file-entry manifest:media-type="image/jpeg" manifest:full-path="Pictures/6492fa93be93f53dfdc02abd700a86db.jpg"/>
  <manifest:file-entry manifest:media-type="image/jpeg" manifest:full-path="Pictures/b1dd9b8523fb5140352317edd8c6da00.jpg"/>
  <manifest:file-entry manifest:media-type="image/jpeg" manifest:full-path="Pictures/6210e9d5b3f527b543f8ba15206130a3.jpg"/>
  <manifest:file-entry manifest:media-type="image/jpeg" manifest:full-path="Pictures/3cc88e615e350a8861b43cfb187e8e7d.jp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ironcore_motors:hsb_feedback"/><text:bookmark-start text:name="__RefHeading___hsb_hall_sensor_box_linear_positioning_system_1"/><text:bookmark-start text:name="hsb_hall_sensor_box_linear_positioning_system"/>HSB (Hall sensor Box) linear positioning system<text:bookmark-end text:name="__RefHeading___hsb_hall_sensor_box_linear_positioning_system_1"/><text:bookmark-end text:name="hsb_hall_sensor_box_linear_positioning_system"/></text:h>
      <text:h text:style-name="Heading_20_2" text:outline-level="2"><text:bookmark-start text:name="__RefHeading___overview_2"/><text:bookmark-start text:name="overview"/>Overview<text:bookmark-end text:name="__RefHeading___overview_2"/><text:bookmark-end text:name="overview"/></text:h>
      <text:p text:style-name="Text_20_body">L-series motors can be provided with a linear encoder which can be mounted together with the primary part, without the need o fan external stripe. Available feedback types are SIN/COS 1 Vpp.</text:p>
      <text:p text:style-name="Text_20_body"><draw:frame draw:style-name="media" draw:name="hsb.jpg Legend" text:anchor-type="as-char" draw:z-index="0" svg:width="13.229166666667cm"><draw:text-box><text:p text:style-name="legendcenter"><draw:frame draw:style-name="media" draw:name="hsb.jpg" text:anchor-type="as-char" draw:z-index="0" svg:width="13.229166666667cm" svg:height="9.8689583333333cm"><draw:image xlink:href="Pictures/b1e920a39ee73f206ccf9fbea474d057.jpg" xlink:type="simple" xlink:show="embed" xlink:actuate="onLoad"/></draw:frame>hsb.jpg</text:p></draw:text-box></draw:frame></text:p>
      <text:h text:style-name="Heading_20_2" text:outline-level="2"><text:bookmark-start text:name="__RefHeading___type_code_3"/><text:bookmark-start text:name="type_code"/>Type code<text:bookmark-end text:name="__RefHeading___type_code_3"/><text:bookmark-end text:name="type_code"/></text:h>
      <text:p text:style-name="Text_20_body"><draw:frame draw:style-name="media" draw:name="hsb_1.jpg Legend" text:anchor-type="as-char" draw:z-index="0" svg:width="13.229166666667cm"><draw:text-box><text:p text:style-name="legendcenter"><draw:frame draw:style-name="media" draw:name="hsb_1.jpg" text:anchor-type="as-char" draw:z-index="1" svg:width="13.229166666667cm" svg:height="7.8845833333333cm"><draw:image xlink:href="Pictures/c959df244054f5cc64db8723258a6c4e.jpg" xlink:type="simple" xlink:show="embed" xlink:actuate="onLoad"/></draw:frame>hsb_1.jpg</text:p></draw:text-box></draw:frame></text:p>
      <text:h text:style-name="Heading_20_2" text:outline-level="2"><text:bookmark-start text:name="__RefHeading___mounting_holes_4"/><text:bookmark-start text:name="mounting_holes"/>Mounting holes<text:bookmark-end text:name="__RefHeading___mounting_holes_4"/><text:bookmark-end text:name="mounting_holes"/></text:h>
      <text:p text:style-name="Text_20_body"><draw:frame draw:style-name="media" draw:name="hsb_2.jpg Legend" text:anchor-type="as-char" draw:z-index="0" svg:width="18.520833333333cm" style:rel-width="100%"><draw:text-box><text:p text:style-name="legendcenter"><draw:frame draw:style-name="media" draw:name="hsb_2.jpg" text:anchor-type="as-char" draw:z-index="2" svg:width="18.520833333333cm" style:rel-width="100%" svg:height="9.445625cm" style:rel-height="scale"><draw:image xlink:href="Pictures/989a2b709cccc0aa24c6323d93bb0689.jpg" xlink:type="simple" xlink:show="embed" xlink:actuate="onLoad"/></draw:frame>hsb_2.jpg</text:p></draw:text-box></draw:frame></text:p>
      <text:h text:style-name="Heading_20_2" text:outline-level="2"><text:bookmark-start text:name="__RefHeading___mounting_with_the_linear_motor_primary_part_5"/><text:bookmark-start text:name="mounting_with_the_linear_motor_primary_part"/>Mounting with the linear motor primary part<text:bookmark-end text:name="__RefHeading___mounting_with_the_linear_motor_primary_part_5"/><text:bookmark-end text:name="mounting_with_the_linear_motor_primary_part"/></text:h>
      <text:p text:style-name="Text_20_body">The HSB is supposed to be mounted I line with the primary part and overlapping the center of the secondary part. The following scheme shows an example of mounting with left cable direction.</text:p>
      <text:p text:style-name="Text_20_body"><draw:frame draw:style-name="media" draw:name="hsb_3.jpg Legend" text:anchor-type="as-char" draw:z-index="0" svg:width="18.520833333333cm" style:rel-width="100%"><draw:text-box><text:p text:style-name="legendcenter"><draw:frame draw:style-name="media" draw:name="hsb_3.jpg" text:anchor-type="as-char" draw:z-index="3" svg:width="18.520833333333cm" style:rel-width="100%" svg:height="9.2604166666667cm" style:rel-height="scale"><draw:image xlink:href="Pictures/2103a221248edd920a485e830bf8c4a9.jpg" xlink:type="simple" xlink:show="embed" xlink:actuate="onLoad"/></draw:frame>hsb_3.jpg</text:p></draw:text-box></draw:frame></text:p>
      <text:h text:style-name="Heading_20_2" text:outline-level="2"><text:bookmark-start text:name="__RefHeading___wire_colors_6"/><text:bookmark-start text:name="wire_colors"/>Wire colors<text:bookmark-end text:name="__RefHeading___wire_colors_6"/><text:bookmark-end text:name="wire_colors"/></text:h>
      <text:p text:style-name="Text_20_body">HSB is equipped with PUR cable with lenght of 1 meter</text:p>
      <text:p text:style-name="Text_20_body"><draw:frame draw:style-name="media" draw:name="hsb_4.jpg Legend" text:anchor-type="as-char" draw:z-index="0" svg:width="5.2916666666667cm" style:rel-width="100%"><draw:text-box><text:p text:style-name="legendcenter"><draw:frame draw:style-name="media" draw:name="hsb_4.jpg" text:anchor-type="as-char" draw:z-index="4" svg:width="5.2916666666667cm" style:rel-width="100%" svg:height="3.889375cm" style:rel-height="scale"><draw:image xlink:href="Pictures/6492fa93be93f53dfdc02abd700a86db.jpg" xlink:type="simple" xlink:show="embed" xlink:actuate="onLoad"/></draw:frame>hsb_4.jpg</text:p></draw:text-box></draw:frame></text:p>
      <table:table table:style-name="Table">
        <table:table-column/>
        <table:table-column/>
        <table:table-row>
          <table:table-cell office:value-type="string" table:style-name="tablecell">
            <text:p text:style-name="tablealignleft"><text:span text:style-name="Strong_20_Emphasis">Color</text:span> </text:p>
          </table:table-cell>
          <table:table-cell office:value-type="string" table:style-name="tablecell">
            <text:p text:style-name="tablealignleft"><text:span text:style-name="Strong_20_Emphasis">Signal description</text:span> </text:p>
          </table:table-cell>
        </table:table-row>
        <table:table-row>
          <table:table-cell office:value-type="string" table:style-name="tablecell">
            <text:p text:style-name="tablealignleft">Red</text:p>
          </table:table-cell>
          <table:table-cell office:value-type="string" table:style-name="tablecell">
            <text:p text:style-name="tablealignleft">+5VDC (Encoder power supply)</text:p>
          </table:table-cell>
        </table:table-row>
        <table:table-row>
          <table:table-cell office:value-type="string" table:style-name="tablecell">
            <text:p text:style-name="tablealignleft">Blue</text:p>
          </table:table-cell>
          <table:table-cell office:value-type="string" table:style-name="tablecell">
            <text:p text:style-name="tablealignleft">Ground (Encoder ground)</text:p>
          </table:table-cell>
        </table:table-row>
        <table:table-row>
          <table:table-cell office:value-type="string" table:style-name="tablecell">
            <text:p text:style-name="tablealignleft">Yellow</text:p>
          </table:table-cell>
          <table:table-cell office:value-type="string" table:style-name="tablecell">
            <text:p text:style-name="tablealignleft">SIN+</text:p>
          </table:table-cell>
        </table:table-row>
        <table:table-row>
          <table:table-cell office:value-type="string" table:style-name="tablecell">
            <text:p text:style-name="tablealignleft">Green</text:p>
          </table:table-cell>
          <table:table-cell office:value-type="string" table:style-name="tablecell">
            <text:p text:style-name="tablealignleft">SIN-</text:p>
          </table:table-cell>
        </table:table-row>
        <table:table-row>
          <table:table-cell office:value-type="string" table:style-name="tablecell">
            <text:p text:style-name="tablealignleft">Gray</text:p>
          </table:table-cell>
          <table:table-cell office:value-type="string" table:style-name="tablecell">
            <text:p text:style-name="tablealignleft">COS+</text:p>
          </table:table-cell>
        </table:table-row>
        <table:table-row>
          <table:table-cell office:value-type="string" table:style-name="tablecell">
            <text:p text:style-name="tablealignleft">Pink</text:p>
          </table:table-cell>
          <table:table-cell office:value-type="string" table:style-name="tablecell">
            <text:p text:style-name="tablealignleft">COS-</text:p>
          </table:table-cell>
        </table:table-row>
      </table:table>
      <text:h text:style-name="Heading_20_2" text:outline-level="2"><text:bookmark-start text:name="__RefHeading___sin_cos_1vpp_output_signal_7"/><text:bookmark-start text:name="sin_cos_1vpp_output_signal"/>SIN/COS 1Vpp output signal<text:bookmark-end text:name="__RefHeading___sin_cos_1vpp_output_signal_7"/><text:bookmark-end text:name="sin_cos_1vpp_output_signal"/></text:h>
      <text:p text:style-name="Text_20_body">The HSB standard signal output type is SIN/COS 1Vpp, with a signal period corresponding to the pole pitch of the motore (32mm).<text:line-break/>
The signal output is of differential type with an amplitude of 0.5V per channels and a reference level of 2.5V.</text:p>
      <text:p text:style-name="Text_20_body"><draw:frame draw:style-name="media" draw:name="hsb_5.jpg Legend" text:anchor-type="as-char" draw:z-index="0" svg:width="13.229166666667cm"><draw:text-box><text:p text:style-name="legendcenter"><draw:frame draw:style-name="media" draw:name="hsb_5.jpg" text:anchor-type="as-char" draw:z-index="5" svg:width="13.229166666667cm" svg:height="5.3975cm"><draw:image xlink:href="Pictures/b1dd9b8523fb5140352317edd8c6da00.jpg" xlink:type="simple" xlink:show="embed" xlink:actuate="onLoad"/></draw:frame>hsb_5.jpg</text:p></draw:text-box></draw:frame></text:p>
      <text:h text:style-name="Heading_20_2" text:outline-level="2"><text:bookmark-start text:name="__RefHeading___mounting_example_8"/><text:bookmark-start text:name="mounting_example"/>Mounting example<text:bookmark-end text:name="__RefHeading___mounting_example_8"/><text:bookmark-end text:name="mounting_example"/></text:h>
      <text:h text:style-name="Heading_20_3" text:outline-level="3"><text:bookmark-start text:name="__RefHeading___hsb-l_version_9"/><text:bookmark-start text:name="hsb-l_version"/>HSB-L version<text:bookmark-end text:name="__RefHeading___hsb-l_version_9"/><text:bookmark-end text:name="hsb-l_version"/></text:h>
      <text:p text:style-name="Text_20_body">3D Model file: <text:a xlink:type="simple" xlink:href="https://www.nilab.at/dokuwiki/lib/exe/fetch.php?media=ironcore_motors:hsb-01-l.zip" text:style-name="Internet_20_link" text:visited-style-name="Visited_20_Internet_20_Link">:ironcore_motors:hsb-01-l.zip</text:a></text:p>
      <text:p text:style-name="Text_20_body"><draw:frame draw:style-name="media" draw:name="hsb-l_mounting_drawing_example.jpg Legend" text:anchor-type="as-char" draw:z-index="0" svg:width="21.166666666667cm" style:rel-width="100%"><draw:text-box><text:p text:style-name="legendcenter"><draw:frame draw:style-name="media" draw:name="hsb-l_mounting_drawing_example.jpg" text:anchor-type="as-char" draw:z-index="6" svg:width="21.166666666667cm" style:rel-width="100%" svg:height="10.63625cm" style:rel-height="scale"><draw:image xlink:href="Pictures/6210e9d5b3f527b543f8ba15206130a3.jpg" xlink:type="simple" xlink:show="embed" xlink:actuate="onLoad"/></draw:frame>hsb-l_mounting_drawing_example.jpg</text:p></draw:text-box></draw:frame></text:p>
      <text:h text:style-name="Heading_20_3" text:outline-level="3"><text:bookmark-start text:name="__RefHeading___hsb-r_version_10"/><text:bookmark-start text:name="hsb-r_version"/>HSB-R version<text:bookmark-end text:name="__RefHeading___hsb-r_version_10"/><text:bookmark-end text:name="hsb-r_version"/></text:h>
      <text:p text:style-name="Text_20_body"><draw:frame draw:style-name="media" draw:name="hsb-r_mounting_drawing_example.jpg Legend" text:anchor-type="as-char" draw:z-index="0" svg:width="21.166666666667cm" style:rel-width="100%"><draw:text-box><text:p text:style-name="legendcenter"><draw:frame draw:style-name="media" draw:name="hsb-r_mounting_drawing_example.jpg" text:anchor-type="as-char" draw:z-index="7" svg:width="21.166666666667cm" style:rel-width="100%" svg:height="10.63625cm" style:rel-height="scale"><draw:image xlink:href="Pictures/3cc88e615e350a8861b43cfb187e8e7d.jpg" xlink:type="simple" xlink:show="embed" xlink:actuate="onLoad"/></draw:frame>hsb-r_mounting_drawing_example.jpg</text:p></draw:text-box></draw:frame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08T05::52:58</meta:creation-date>
    <dc:creator>Generated</dc:creator>
    <dc:date>2026-09-08T05::52:58</dc:date>
    <dc:language>en-US</dc:language>
    <meta:editing-cycles>1</meta:editing-cycles>
    <meta:editing-duration>PT0S</meta:editing-duration>
    <dc:title>ironcore_motors:hsb_feedback</dc:title>
  </office:meta>
</office:document-meta>
</file>