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3cc10fa2a21856877b676908a02b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uplc_ladder_editor"/><text:bookmark-start text:name="__RefHeading___uplc_nilab_ladder_editor_1"/><text:bookmark-start text:name="uplc_nilab_ladder_editor"/>uPLC NiLAB Ladder Editor<text:bookmark-end text:name="__RefHeading___uplc_nilab_ladder_editor_1"/><text:bookmark-end text:name="uplc_nilab_ladder_editor"/></text:h>
      <text:h text:style-name="Heading_20_2" text:outline-level="2"><text:bookmark-start text:name="__RefHeading___introduction_to_the_uplc_ladder_editor_2"/><text:bookmark-start text:name="introduction_to_the_uplc_ladder_editor"/>Introduction to the uPLC Ladder Editor<text:bookmark-end text:name="__RefHeading___introduction_to_the_uplc_ladder_editor_2"/><text:bookmark-end text:name="introduction_to_the_uplc_ladder_editor"/></text:h>
      <text:p text:style-name="Text_20_body">The <text:span text:style-name="Strong_20_Emphasis">uPLC Ladder Editor</text:span> is a powerful graphical development tool designed specifically for our integrated drive systems. It provides an intuitive environment for designing, testing, and deploying control logic using the industry-standard <text:span text:style-name="Strong_20_Emphasis">Ladder Logic (LD)</text:span> language.</text:p>
      <text:p text:style-name="Text_20_body">By leveraging a visual interface, users can create complex automation sequences without needing to write manual code, making the development process faster and more reliable.</text:p>
      <text:p text:style-name="Text_20_body">You can use the Graphical Ladder editor at this link: <text:a xlink:type="simple" xlink:href="https://www.ni-lab.online/new_websmart/nilab_ladder_editor.php" text:style-name="Internet_20_link" text:visited-style-name="Visited_20_Internet_20_Link">https://www.ni-lab.online/new_websmart/nilab_ladder_editor.php</text:a></text:p>
      <text:h text:style-name="Heading_20_3" text:outline-level="3"><text:bookmark-start text:name="__RefHeading___workflow_integration_with_nilab_starter_3"/><text:bookmark-start text:name="workflow_integration_with_nilab_starter"/>Workflow Integration with NiLAB Starter<text:bookmark-end text:name="__RefHeading___workflow_integration_with_nilab_starter_3"/><text:bookmark-end text:name="workflow_integration_with_nilab_starter"/></text:h>
      <text:p text:style-name="Text_20_body"><draw:frame draw:style-name="media" draw:name="ladder_editor_screenshot.jpg Legend" text:anchor-type="as-char" draw:z-index="0" svg:width="21.166666666667cm" style:rel-width="100%"><draw:text-box><text:p text:style-name="legendcenter"><draw:frame draw:style-name="media" draw:name="ladder_editor_screenshot.jpg" text:anchor-type="as-char" draw:z-index="0" svg:width="21.166666666667cm" style:rel-width="100%" svg:height="11.033125cm" style:rel-height="scale"><draw:image xlink:href="Pictures/663cc10fa2a21856877b676908a02b17.jpg" xlink:type="simple" xlink:show="embed" xlink:actuate="onLoad"/></draw:frame>ladder_editor_screenshot.jpg</text:p></draw:text-box></draw:frame></text:p>
      <text:p text:style-name="Text_20_body">The uPLC Ladder Editor is designed to work in seamless combination with <text:a xlink:type="simple" xlink:href="https://www.nilab.at/dokuwiki/doku.php?id=nilab_starter:start" text:style-name="Internet_20_link" text:visited-style-name="Visited_20_Internet_20_Link">NiLAB Starter</text:a>, our primary commissioning and configuration software. The typical development workflow follows these steps:</text:p>
      <text:list text:style-name="List_20_1" text:continue-numbering="false">
        <text:list-item>
          <text:p text:style-name="List_20_1_Content_First"> <text:span text:style-name="Strong_20_Emphasis">Logic Design:</text:span>  Create and edit your control program within the graphical uPLC Ladder Editor.</text:p>
        </text:list-item>
        <text:list-item>
          <text:p text:style-name="List_20_1_Content"> <text:span text:style-name="Strong_20_Emphasis">Simulation:</text:span>  Use the built-in simulation features to verify the logic and ensure the program behaves as expected before deployment.</text:p>
        </text:list-item>
        <text:list-item>
          <text:p text:style-name="List_20_1_Content"> <text:span text:style-name="Strong_20_Emphasis">Export:</text:span>  Once the design is finalized, the tool exports the Ladder Logic into an <text:span text:style-name="Strong_20_Emphasis">Instruction List (IL)</text:span>  file.</text:p>
        </text:list-item>
        <text:list-item>
          <text:p text:style-name="List_20_1_Content_Last"> <text:span text:style-name="Strong_20_Emphasis">Compilation &amp; Download:</text:span>  The generated file is then imported into <text:span text:style-name="Strong_20_Emphasis"><text:a xlink:type="simple" xlink:href="https://www.nilab.at/dokuwiki/doku.php?id=nilab_starter:start" text:style-name="Internet_20_link" text:visited-style-name="Visited_20_Internet_20_Link">NiLAB Starter</text:a></text:span> . The software handles the final compilation for the integrated drive and manages the download process directly into the motor's internal memory. This integrated ecosystem ensures a robust bridge between high-level logic design and low-level motor execution, providing a streamlined experience for motion control and automation tasks.</text:p>
        </text:list-item>
      </text:list>
      <text:h text:style-name="Heading_20_3" text:outline-level="3"><text:bookmark-start text:name="__RefHeading___NoTitle_4"/><text:bookmark-start text:name="section"/><text:bookmark-end text:name="__RefHeading___NoTitle_4"/><text:bookmark-end text:name="section"/></text:h>
      <text:h text:style-name="Heading_20_3" text:outline-level="3"><text:bookmark-start text:name="__RefHeading___key_features_5"/><text:bookmark-start text:name="key_features"/>Key Features<text:bookmark-end text:name="__RefHeading___key_features_5"/><text:bookmark-end text:name="key_features"/></text:h>
      <text:list text:style-name="List_20_1" text:continue-numbering="false">
        <text:list-item>
          <text:p text:style-name="List_20_1_Content_First"> <text:span text:style-name="Strong_20_Emphasis">User-Friendly Graphical Interface:</text:span>  Drag-and-drop components for rapid Ladder Logic development.</text:p>
        </text:list-item>
        <text:list-item>
          <text:p text:style-name="List_20_1_Content"> <text:span text:style-name="Strong_20_Emphasis">Offline Simulation:</text:span>  Validate your code before connecting to hardware to reduce commissioning risks.</text:p>
        </text:list-item>
        <text:list-item>
          <text:p text:style-name="List_20_1_Content"> <text:span text:style-name="Strong_20_Emphasis">Automatic IL Generation:</text:span>  Error-free conversion from graphical symbols to Instruction List code.</text:p>
        </text:list-item>
        <text:list-item>
          <text:p text:style-name="List_20_1_Content_Last"> <text:span text:style-name="Strong_20_Emphasis">Full Hardware Compatibility:</text:span>  Optimized for our range of integrated drives via NiLAB Start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55:51</meta:creation-date>
    <dc:creator>Generated</dc:creator>
    <dc:date>2026-09-08T05::55:51</dc:date>
    <dc:language>en-US</dc:language>
    <meta:editing-cycles>1</meta:editing-cycles>
    <meta:editing-duration>PT0S</meta:editing-duration>
    <dc:title>integrated_drive_motors:uplc_ladder_editor</dc:title>
  </office:meta>
</office:document-meta>
</file>