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652a1118b054d135d4f9e5dec7273f.jpg"/>
  <manifest:file-entry manifest:media-type="image/jpeg" manifest:full-path="Pictures/0308977bb6e2eeeee5bd2426914e773a.jpg"/>
  <manifest:file-entry manifest:media-type="image/jpeg" manifest:full-path="Pictures/dee363a615fef6ea94710848bb42f2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io_signal"/><text:bookmark-start text:name="__RefHeading___input_output_signals_1"/><text:bookmark-start text:name="input_output_signals"/>Input / Output Signals<text:bookmark-end text:name="__RefHeading___input_output_signals_1"/><text:bookmark-end text:name="input_output_signals"/></text:h>
      <text:p text:style-name="Text_20_body"><text:span text:style-name="Strong_20_Emphasis">   </text:span></text:p>
      <text:p text:style-name="Text_20_body"><text:span text:style-name="Strong_20_Emphasis">   </text:span></text:p>
      <text:p text:style-name="Text_20_body"><text:span text:style-name="Strong_20_Emphasis">   </text:span></text:p>
      <text:h text:style-name="Heading_20_2" text:outline-level="2"><text:bookmark-start text:name="__RefHeading___input_signals_2"/><text:bookmark-start text:name="input_signals"/>Input signals<text:bookmark-end text:name="__RefHeading___input_signals_2"/><text:bookmark-end text:name="input_signals"/></text:h>
      <text:p text:style-name="Text_20_body">the inputs are protected from inversion and overvoltage. The logic level is 24VDC.</text:p>
      <text:p text:style-name="Text_20_body"><draw:frame draw:style-name="media" draw:name="io_sig.jpg Legend" text:anchor-type="as-char" draw:z-index="0" svg:width="13.229166666667cm"><draw:text-box><text:p text:style-name="legendcenter"><draw:frame draw:style-name="media" draw:name="io_sig.jpg" text:anchor-type="as-char" draw:z-index="0" svg:width="13.229166666667cm" svg:height="9.6572916666667cm"><draw:image xlink:href="Pictures/80652a1118b054d135d4f9e5dec7273f.jpg" xlink:type="simple" xlink:show="embed" xlink:actuate="onLoad"/></draw:frame>io_sig.jpg</text:p></draw:text-box></draw:frame></text:p>
      <text:h text:style-name="Heading_20_2" text:outline-level="2"><text:bookmark-start text:name="__RefHeading___output_signals_3"/><text:bookmark-start text:name="output_signals"/>Output Signals<text:bookmark-end text:name="__RefHeading___output_signals_3"/><text:bookmark-end text:name="output_signals"/></text:h>
      <text:h text:style-name="Heading_20_3" text:outline-level="3"><text:bookmark-start text:name="__RefHeading___pnp_-_default_type_default_type_4"/><text:bookmark-start text:name="pnp_-_default_type_default_type"/>PNP - Default type (Default type)<text:bookmark-end text:name="__RefHeading___pnp_-_default_type_default_type_4"/><text:bookmark-end text:name="pnp_-_default_type_default_type"/></text:h>
      <text:p text:style-name="Text_20_body">The digital output signals are by default PNP type (without internal pull-down).<text:line-break/>
The absolute current capability is <text:span text:style-name="Strong_20_Emphasis">100mA per output lines</text:span>.<text:line-break/>
<text:line-break/>
 <text:span text:style-name="Strong_20_Emphasis">FOR CORRECT OPERATION TO AVOID DAMAGED USE TYPE 2, EN 61131-2 Input characteristic curve on PLC Input.<text:line-break/>
IN THIS CASE THE CURRENT DRAW FROM THE PLC INPUTS IS TYPICALLY &lt; 10mA</text:span></text:p>
      <text:p text:style-name="Text_20_body"><draw:frame draw:style-name="media" draw:name="io_sig_2.jpg Legend" text:anchor-type="as-char" draw:z-index="0" svg:width="12.964583333333cm"><draw:text-box><text:p text:style-name="legendcenter"><draw:frame draw:style-name="media" draw:name="io_sig_2.jpg" text:anchor-type="as-char" draw:z-index="1" svg:width="12.964583333333cm" svg:height="5.9266666666667cm"><draw:image xlink:href="Pictures/0308977bb6e2eeeee5bd2426914e773a.jpg" xlink:type="simple" xlink:show="embed" xlink:actuate="onLoad"/></draw:frame>io_sig_2.jpg</text:p></draw:text-box></draw:frame></text:p>
      <text:h text:style-name="Heading_20_3" text:outline-level="3"><text:bookmark-start text:name="__RefHeading___npn_type_only_on_request_5"/><text:bookmark-start text:name="npn_type_only_on_request"/>NPN Type (only on request)<text:bookmark-end text:name="__RefHeading___npn_type_only_on_request_5"/><text:bookmark-end text:name="npn_type_only_on_request"/></text:h>
      <text:p text:style-name="Text_20_body"><draw:frame draw:style-name="media" draw:name="io_sig_1.jpg Legend" text:anchor-type="as-char" draw:z-index="0" svg:width="12.144375cm"><draw:text-box><text:p text:style-name="legendcenter"><draw:frame draw:style-name="media" draw:name="io_sig_1.jpg" text:anchor-type="as-char" draw:z-index="2" svg:width="12.144375cm" svg:height="5.23875cm"><draw:image xlink:href="Pictures/dee363a615fef6ea94710848bb42f23c.jpg" xlink:type="simple" xlink:show="embed" xlink:actuate="onLoad"/></draw:frame>io_sig_1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56:02</meta:creation-date>
    <dc:creator>Generated</dc:creator>
    <dc:date>2026-09-08T05::56:02</dc:date>
    <dc:language>en-US</dc:language>
    <meta:editing-cycles>1</meta:editing-cycles>
    <meta:editing-duration>PT0S</meta:editing-duration>
    <dc:title>integrated_drive_motors:io_signal</dc:title>
  </office:meta>
</office:document-meta>
</file>