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0bcae61dcccee4ff8030a81eba2004.jpg"/>
  <manifest:file-entry manifest:media-type="image/jpeg" manifest:full-path="Pictures/e0d9ff1c22d8a9b12127f4307dcfad5a.jpg"/>
  <manifest:file-entry manifest:media-type="image/jpeg" manifest:full-path="Pictures/83e02415dd8d2f98182add97711c0e4b.jpg"/>
  <manifest:file-entry manifest:media-type="image/jpeg" manifest:full-path="Pictures/6a21ef1ae970252d7944cb1c897fc1dc.jpg"/>
  <manifest:file-entry manifest:media-type="image/jpeg" manifest:full-path="Pictures/36b07d68bf15eae90cee18461fec1f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force_control"/><text:bookmark-start text:name="__RefHeading___force_control_1"/><text:bookmark-start text:name="force_control"/>Force control<text:bookmark-end text:name="__RefHeading___force_control_1"/><text:bookmark-end text:name="force_control"/></text:h>
      <text:p text:style-name="Text_20_body">Force control is possible using integrated drive with some limitation due to the resolution of the current loop. Firmware to be used for a<text:span text:style-name="Strong_20_Emphasis"> correct force control is starting from version 5A51.</text:span></text:p>
      <text:h text:style-name="Heading_20_2" text:outline-level="2"><text:bookmark-start text:name="__RefHeading___example_of_two_position_application_with_force_control_2"/><text:bookmark-start text:name="example_of_two_position_application_with_force_control"/>Example of two position application with force control<text:bookmark-end text:name="__RefHeading___example_of_two_position_application_with_force_control_2"/><text:bookmark-end text:name="example_of_two_position_application_with_force_control"/></text:h>
      <text:p text:style-name="Text_20_body">In order to have one position where a force control take place we need two specify three motion task in the motion controller table, like in the screenshot below.<text:line-break/>
In this example, position 0 is 10 mn and the position 1 is 52mm where the force control will applied with a force of 8 N with a duration of 1sec.</text:p>
      <text:p text:style-name="Text_20_body"><draw:frame draw:style-name="media" draw:name="force_motion.jpg Legend" text:anchor-type="as-char" draw:z-index="0" svg:width="21.166666666667cm" style:rel-width="100%"><draw:text-box><text:p text:style-name="legendcenter"><draw:frame draw:style-name="media" draw:name="force_motion.jpg" text:anchor-type="as-char" draw:z-index="0" svg:width="21.166666666667cm" style:rel-width="100%" svg:height="6.3764583333333cm" style:rel-height="scale"><draw:image xlink:href="Pictures/480bcae61dcccee4ff8030a81eba2004.jpg" xlink:type="simple" xlink:show="embed" xlink:actuate="onLoad"/></draw:frame>force_motion.jpg</text:p></draw:text-box></draw:frame></text:p>
      <text:p text:style-name="Text_20_body">The sign of the force specified in the table must correspond to the direction of the slider, as in this photo.</text:p>
      <text:p text:style-name="Text_20_body"><draw:frame draw:style-name="media" draw:name="nli120q_force_direction.jpg Legend" text:anchor-type="as-char" draw:z-index="0" svg:width="20.16125cm" style:rel-width="100%"><draw:text-box><text:p text:style-name="legendcenter"><draw:frame draw:style-name="media" draw:name="nli120q_force_direction.jpg" text:anchor-type="as-char" draw:z-index="1" svg:width="20.16125cm" style:rel-width="100%" svg:height="4.3127083333333cm" style:rel-height="scale"><draw:image xlink:href="Pictures/e0d9ff1c22d8a9b12127f4307dcfad5a.jpg" xlink:type="simple" xlink:show="embed" xlink:actuate="onLoad"/></draw:frame>nli120q_force_direction.jpg</text:p></draw:text-box></draw:frame></text:p>
      <text:p text:style-name="Text_20_body">We suggest to reduce to a minimum the wait time in the task force to avoid overshot in the postion when the force control switch to position control.<text:line-break/>
In order to have a good response, we suggest to increase Ki integral in current loop.</text:p>
      <text:p text:style-name="Text_20_body"><draw:frame draw:style-name="media" draw:name="current_loop.jpg Legend" text:anchor-type="as-char" draw:z-index="0" svg:width="12.647083333333cm"><draw:text-box><text:p text:style-name="legendcenter"><draw:frame draw:style-name="media" draw:name="current_loop.jpg" text:anchor-type="as-char" draw:z-index="2" svg:width="12.647083333333cm" svg:height="8.969375cm"><draw:image xlink:href="Pictures/83e02415dd8d2f98182add97711c0e4b.jpg" xlink:type="simple" xlink:show="embed" xlink:actuate="onLoad"/></draw:frame>current_loop.jpg</text:p></draw:text-box></draw:frame></text:p>
      <text:h text:style-name="Heading_20_2" text:outline-level="2"><text:bookmark-start text:name="__RefHeading___force_control_performance_3"/><text:bookmark-start text:name="force_control_performance"/>Force control performance<text:bookmark-end text:name="__RefHeading___force_control_performance_3"/><text:bookmark-end text:name="force_control_performance"/></text:h>
      <text:p text:style-name="Text_20_body">Here below the force measurement variation with the motion table values measured by external load cell.</text:p>
      <text:p text:style-name="Text_20_body">Load cell: FC2231 (<text:a xlink:type="simple" xlink:href="https://www.digikey.at/en/products/detail/te-connectivity-measurement-specialties/FC2231-0000-0010-L/809394" text:style-name="Internet_20_link" text:visited-style-name="Visited_20_Internet_20_Link">https://www.digikey.at/en/products/detail/te-connectivity-measurement-specialties/FC2231-0000-0010-L/809394</text:a> )<text:line-break/>
Acquistition system National Instruments NI USB-6210 (<text:a xlink:type="simple" xlink:href="https://www.ni.com/de-at/shop/model/usb-6210.html" text:style-name="Internet_20_link" text:visited-style-name="Visited_20_Internet_20_Link">https://www.ni.com/de-at/shop/model/usb-6210.html</text:a>)</text:p>
      <text:p text:style-name="Text_20_body"><draw:frame draw:style-name="media" draw:name="force_acq.jpg Legend" text:anchor-type="as-char" draw:z-index="0" svg:width="20.240625cm" style:rel-width="100%"><draw:text-box><text:p text:style-name="legendcenter"><draw:frame draw:style-name="media" draw:name="force_acq.jpg" text:anchor-type="as-char" draw:z-index="3" svg:width="20.240625cm" style:rel-width="100%" svg:height="11.191875cm" style:rel-height="scale"><draw:image xlink:href="Pictures/6a21ef1ae970252d7944cb1c897fc1dc.jpg" xlink:type="simple" xlink:show="embed" xlink:actuate="onLoad"/></draw:frame>force_acq.jpg</text:p></draw:text-box></draw:frame></text:p>
      <text:h text:style-name="Heading_20_3" text:outline-level="3"><text:bookmark-start text:name="__RefHeading___force_repeatability_4"/><text:bookmark-start text:name="force_repeatability"/>Force repeatability<text:bookmark-end text:name="__RefHeading___force_repeatability_4"/><text:bookmark-end text:name="force_repeatability"/></text:h>
      <text:p text:style-name="Text_20_body"><draw:frame draw:style-name="media" draw:name="force_variation.jpg Legend" text:anchor-type="as-char" draw:z-index="0" svg:width="20.716875cm" style:rel-width="100%"><draw:text-box><text:p text:style-name="legendcenter"><draw:frame draw:style-name="media" draw:name="force_variation.jpg" text:anchor-type="as-char" draw:z-index="4" svg:width="20.716875cm" style:rel-width="100%" svg:height="13.678958333333cm" style:rel-height="scale"><draw:image xlink:href="Pictures/36b07d68bf15eae90cee18461fec1f36.jpg" xlink:type="simple" xlink:show="embed" xlink:actuate="onLoad"/></draw:frame>force_variation.jpg</text:p></draw:text-box></draw:frame></text:p>
      <text:p text:style-name="Text_20_body">Force repeatability is 1,486 +/- 0.035 mV. Considering the force coefficient of 1,63 V/N we have a force repeatability of +/- 0,120 N.</text:p>
      <text:h text:style-name="Heading_20_3" text:outline-level="3"><text:bookmark-start text:name="__RefHeading___video_demostration_5"/><text:bookmark-start text:name="video_demostration"/>Video Demostration<text:bookmark-end text:name="__RefHeading___video_demostration_5"/><text:bookmark-end text:name="video_demost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8:13</meta:creation-date>
    <dc:creator>Generated</dc:creator>
    <dc:date>2026-09-08T13::08:13</dc:date>
    <dc:language>en-US</dc:language>
    <meta:editing-cycles>1</meta:editing-cycles>
    <meta:editing-duration>PT0S</meta:editing-duration>
    <dc:title>integrated_drive_motors:force_control</dc:title>
  </office:meta>
</office:document-meta>
</file>