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1778c41599c807e91cd67c5397dc3e1.png"/>
  <manifest:file-entry manifest:media-type="image/png" manifest:full-path="Pictures/02a070a6621e0a34069ea01529021f19.png"/>
  <manifest:file-entry manifest:media-type="image/png" manifest:full-path="Pictures/0ccc1932211f9a0a25ac1213f72d3eb9.png"/>
  <manifest:file-entry manifest:media-type="image/png" manifest:full-path="Pictures/c7edccd544a581ebb240f18a65e50c39.png"/>
  <manifest:file-entry manifest:media-type="image/png" manifest:full-path="Pictures/8e73159a893e75de94115c59c3d3e4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sbd_servo"/><text:bookmark-start text:name="__RefHeading___sbd_servo_drive_1"/><text:bookmark-start text:name="sbd_servo_drive"/>SBD Servo Drive<text:bookmark-end text:name="__RefHeading___sbd_servo_drive_1"/><text:bookmark-end text:name="sbd_servo_drive"/></text:h>
      <text:p text:style-name="Text_20_body">SDSetup software is used to configure SBD drive: <text:a xlink:type="simple" xlink:href="https://www.nilab.at/dokuwiki/lib/exe/fetch.php?media=green_drive_motors:sdsetup.zip" text:style-name="Internet_20_link" text:visited-style-name="Visited_20_Internet_20_Link">:green_drive_motors:sdsetup.zip</text:a></text:p>
      <text:p text:style-name="Text_20_body">EtherCAT version ESI file: <text:a xlink:type="simple" xlink:href="https://www.nilab.at/dokuwiki/lib/exe/fetch.php?media=green_drive_motors:cmz_sbd_etc.zip" text:style-name="Internet_20_link" text:visited-style-name="Visited_20_Internet_20_Link">:green_drive_motors:cmz_sbd_etc.zip</text:a> <text:line-break/>
TwinCAT application note: <text:a xlink:type="simple" xlink:href="https://www.nilab.at/dokuwiki/lib/exe/fetch.php?media=green_drive_motors:sdsetup-twincat_cmz_en.pdf" text:style-name="Internet_20_link" text:visited-style-name="Visited_20_Internet_20_Link">:green_drive_motors:sdsetup-twincat_cmz_en.pdf</text:a></text:p>
      <text:p text:style-name="Text_20_body">CanOPEN version EDS file: <text:a xlink:type="simple" xlink:href="https://www.nilab.at/dokuwiki/lib/exe/fetch.php?media=green_drive_motors:sbdcan.zip" text:style-name="Internet_20_link" text:visited-style-name="Visited_20_Internet_20_Link">:green_drive_motors:sbdcan.zip</text:a></text:p>
      <text:p text:style-name="Text_20_body">ProfiNET version GSDML file: <text:a xlink:type="simple" xlink:href="https://www.nilab.at/dokuwiki/lib/exe/fetch.php?media=green_drive_motors:gsdml_sbd_ssd.zip" text:style-name="Internet_20_link" text:visited-style-name="Visited_20_Internet_20_Link">:green_drive_motors:gsdml_sbd_ssd.zip</text:a> <text:line-break/>
TiA Portal application note: <text:a xlink:type="simple" xlink:href="https://www.nilab.at/dokuwiki/lib/exe/fetch.php?media=green_drive_motors:cmzdrivespnt_tiaportal.zip" text:style-name="Internet_20_link" text:visited-style-name="Visited_20_Internet_20_Link">:green_drive_motors:cmzdrivespnt_tiaportal.zip</text:a></text:p>
      <text:h text:style-name="Heading_20_3" text:outline-level="3"><text:bookmark-start text:name="__RefHeading___specify_a_new_motor_using_2"/><text:bookmark-start text:name="specify_a_new_motor_using"/>1) Specify a new motor using<text:bookmark-end text:name="__RefHeading___specify_a_new_motor_using_2"/><text:bookmark-end text:name="specify_a_new_motor_using"/></text:h>
      <text:p text:style-name="Text_20_body">A new motor can be added using File ⇒ User motors ⇒ Manage. Use<text:a xlink:type="simple" xlink:href="https://www.ni-lab.online/new_websmart/read_datasheet.php" text:style-name="Internet_20_link" text:visited-style-name="Visited_20_Internet_20_Link">Datasheet Engine</text:a> to view the motor parameters.<text:line-break/>
Here below, for example the GD350XS motor parameters.</text:p>
      <text:p text:style-name="Text_20_body"><draw:frame draw:style-name="media" draw:name="0" text:anchor-type="as-char" draw:z-index="0" svg:width="17.197916666667cm" style:rel-width="100%" svg:height="9.525cm" style:rel-height="scale"><draw:image xlink:href="Pictures/71778c41599c807e91cd67c5397dc3e1.png" xlink:type="simple" xlink:show="embed" xlink:actuate="onLoad"/></draw:frame></text:p>
      <text:h text:style-name="Heading_20_3" text:outline-level="3"><text:bookmark-start text:name="__RefHeading___phasing_the_motor_3"/><text:bookmark-start text:name="phasing_the_motor"/>2) Phasing the motor<text:bookmark-end text:name="__RefHeading___phasing_the_motor_3"/><text:bookmark-end text:name="phasing_the_motor"/></text:h>
      <text:p text:style-name="Text_20_body"><draw:frame draw:style-name="media" draw:name="1" text:anchor-type="as-char" draw:z-index="1" svg:width="17.197916666667cm" style:rel-width="100%" svg:height="13.996458333333cm" style:rel-height="scale"><draw:image xlink:href="Pictures/02a070a6621e0a34069ea01529021f19.png" xlink:type="simple" xlink:show="embed" xlink:actuate="onLoad"/></draw:frame></text:p>
      <text:h text:style-name="Heading_20_3" text:outline-level="3"><text:bookmark-start text:name="__RefHeading___tuning_the_motor_4"/><text:bookmark-start text:name="tuning_the_motor"/>3) Tuning the motor<text:bookmark-end text:name="__RefHeading___tuning_the_motor_4"/><text:bookmark-end text:name="tuning_the_motor"/></text:h>
      <text:p text:style-name="Text_20_body">Using function generator, specify a motion profile</text:p>
      <text:p text:style-name="Text_20_body"><draw:frame draw:style-name="media" draw:name="2" text:anchor-type="as-char" draw:z-index="2" svg:width="17.197916666667cm" style:rel-width="100%" svg:height="13.149791666667cm" style:rel-height="scale"><draw:image xlink:href="Pictures/0ccc1932211f9a0a25ac1213f72d3eb9.png" xlink:type="simple" xlink:show="embed" xlink:actuate="onLoad"/></draw:frame></text:p>
      <text:p text:style-name="Text_20_body"><draw:frame draw:style-name="media" draw:name="3" text:anchor-type="as-char" draw:z-index="3" svg:width="17.197916666667cm" style:rel-width="100%" svg:height="11.350625cm" style:rel-height="scale"><draw:image xlink:href="Pictures/c7edccd544a581ebb240f18a65e50c39.png" xlink:type="simple" xlink:show="embed" xlink:actuate="onLoad"/></draw:frame></text:p>
      <text:h text:style-name="Heading_20_3" text:outline-level="3"><text:bookmark-start text:name="__RefHeading___example_of_loop_settings_5"/><text:bookmark-start text:name="example_of_loop_settings"/>4) Example of loop settings<text:bookmark-end text:name="__RefHeading___example_of_loop_settings_5"/><text:bookmark-end text:name="example_of_loop_settings"/></text:h>
      <text:p text:style-name="Text_20_body"><draw:frame draw:style-name="media" draw:name="4" text:anchor-type="as-char" draw:z-index="4" svg:width="17.197916666667cm" style:rel-width="100%" svg:height="11.218333333333cm" style:rel-height="scale"><draw:image xlink:href="Pictures/8e73159a893e75de94115c59c3d3e40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10:52</meta:creation-date>
    <dc:creator>Generated</dc:creator>
    <dc:date>2026-09-08T13::10:52</dc:date>
    <dc:language>en-US</dc:language>
    <meta:editing-cycles>1</meta:editing-cycles>
    <meta:editing-duration>PT0S</meta:editing-duration>
    <dc:title>green_drive_motors:sbd_servo</dc:title>
  </office:meta>
</office:document-meta>
</file>