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c2e77be98e134c541bb6dc9ccfde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conn_30"/><text:bookmark-start text:name="__RefHeading___epulse30_connectors_1"/><text:bookmark-start text:name="epulse30_connectors"/>Epulse30 Connectors<text:bookmark-end text:name="__RefHeading___epulse30_connectors_1"/><text:bookmark-end text:name="epulse30_connectors"/></text:h>
      <text:p text:style-name="Text_20_body"><draw:frame draw:style-name="media" draw:name="epulse30_con.jpg Legend" text:anchor-type="as-char" draw:z-index="0" svg:width="17.594791666667cm" style:rel-width="100%"><draw:text-box><text:p text:style-name="legendcenter"><draw:frame draw:style-name="media" draw:name="epulse30_con.jpg" text:anchor-type="as-char" draw:z-index="0" svg:width="17.594791666667cm" style:rel-width="100%" svg:height="19.685cm" style:rel-height="scale"><draw:image xlink:href="Pictures/80c2e77be98e134c541bb6dc9ccfde6c.jpg" xlink:type="simple" xlink:show="embed" xlink:actuate="onLoad"/></draw:frame>epulse30_con.jpg</text:p></draw:text-box></draw:frame></text:p>
      <text:h text:style-name="Heading_20_2" text:outline-level="2"><text:bookmark-start text:name="__RefHeading___connector_types_2"/><text:bookmark-start text:name="connector_types"/>Connector types<text:bookmark-end text:name="__RefHeading___connector_types_2"/><text:bookmark-end text:name="connector_typ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501939-04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4 poles flying, for serial communication (Receptacle Housing)</text:p>
          </table:table-cell>
        </table:table-row>
        <table:table-row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501189-201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20 poles flying, for input/output/can (Receptacle Housing)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501330-08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8 poles flying, for motor feedback (Receptacle Housing)  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501193-7000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Crimp Terminal, 20-24 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079758-1017 </text:p>
          </table:table-cell>
          <table:table-cell office:value-type="string" table:style-name="tablecell">
            <text:p text:style-name="tablealignleft">PicoClasp</text:p>
          </table:table-cell>
          <table:table-cell office:value-type="string" table:style-name="tablecell">
            <text:p text:style-name="tablealignleft">Pre-Crimped Lead MicroClasp Female, 300mm, 28AWG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TL-232R-3V3-W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UART/TTL3V3 Convert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7:25</meta:creation-date>
    <dc:creator>Generated</dc:creator>
    <dc:date>2026-09-08T13::07:25</dc:date>
    <dc:language>en-US</dc:language>
    <meta:editing-cycles>1</meta:editing-cycles>
    <meta:editing-duration>PT0S</meta:editing-duration>
    <dc:title>epulse50_dc_servodrive:conn_30</dc:title>
  </office:meta>
</office:document-meta>
</file>